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Lucida Sans1" svg:font-family="'Lucida Sans'" style:font-family-generic="swiss"/>
    <style:font-face style:name="Calibri" svg:font-family="Calibri"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adornments="Regular" style:font-family-generic="swiss" style:font-pitch="variable"/>
    <style:font-face style:name="Arial MT" svg:font-family="'Arial MT'" style:font-family-generic="system" style:font-pitch="variable"/>
    <style:font-face style:name="Calibri2"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12.596cm" fo:margin-right="0.245cm" fo:margin-top="0cm" fo:margin-bottom="0cm" fo:text-align="end" style:justify-single-word="false" fo:text-indent="1.635cm" style:auto-text-indent="false"/>
    </style:style>
    <style:style style:name="P2" style:family="paragraph" style:parent-style-name="Standard">
      <style:paragraph-properties fo:margin-left="0.247cm" fo:margin-right="0cm" fo:margin-top="0cm" fo:margin-bottom="0cm" fo:text-align="start" style:justify-single-word="false" fo:text-indent="0cm" style:auto-text-indent="false"/>
    </style:style>
    <style:style style:name="P3" style:family="paragraph" style:parent-style-name="Standard">
      <style:paragraph-properties fo:margin-left="0.247cm" fo:margin-right="0cm" fo:margin-top="0.471cm" fo:margin-bottom="0cm" fo:text-align="start" style:justify-single-word="false" fo:text-indent="0cm" style:auto-text-indent="false"/>
    </style:style>
    <style:style style:name="P4" style:family="paragraph" style:parent-style-name="Text_20_body">
      <style:paragraph-properties>
        <style:tab-stops>
          <style:tab-stop style:position="1.965cm"/>
          <style:tab-stop style:position="4.466cm"/>
          <style:tab-stop style:position="6.188cm"/>
          <style:tab-stop style:position="8.537cm"/>
          <style:tab-stop style:position="12.393cm"/>
        </style:tab-stops>
      </style:paragraph-properties>
    </style:style>
    <style:style style:name="P5" style:family="paragraph" style:parent-style-name="Text_20_body">
      <style:paragraph-properties fo:line-height="0.471cm"/>
    </style:style>
    <style:style style:name="P6" style:family="paragraph" style:parent-style-name="Text_20_body">
      <style:paragraph-properties fo:line-height="0.471cm" fo:text-align="justify" style:justify-single-word="false"/>
    </style:style>
    <style:style style:name="P7" style:family="paragraph" style:parent-style-name="Text_20_body">
      <style:paragraph-properties fo:text-align="justify" style:justify-single-word="false"/>
    </style:style>
    <style:style style:name="P8" style:family="paragraph" style:parent-style-name="Text_20_body">
      <style:paragraph-properties fo:line-height="0.473cm" fo:text-align="justify" style:justify-single-word="false"/>
    </style:style>
    <style:style style:name="P9" style:family="paragraph" style:parent-style-name="Text_20_body">
      <style:paragraph-properties fo:margin-left="5.406cm" fo:margin-right="5.406cm" fo:margin-top="0.079cm" fo:margin-bottom="0cm" fo:text-align="center" style:justify-single-word="false" fo:text-indent="0cm" style:auto-text-indent="false"/>
    </style:style>
    <style:style style:name="P10" style:family="paragraph" style:parent-style-name="Text_20_body">
      <style:paragraph-properties fo:margin-left="5.406cm" fo:margin-right="5.406cm" fo:margin-top="0.473cm" fo:margin-bottom="0cm" fo:text-align="center" style:justify-single-word="false" fo:text-indent="0cm" style:auto-text-indent="false"/>
    </style:style>
    <style:style style:name="P11" style:family="paragraph" style:parent-style-name="Text_20_body">
      <style:paragraph-properties fo:margin-left="0cm" fo:margin-right="0cm" fo:text-indent="0cm" style:auto-text-indent="false"/>
    </style:style>
    <style:style style:name="P12" style:family="paragraph" style:parent-style-name="Text_20_body">
      <style:paragraph-properties fo:margin-left="0cm" fo:margin-right="0cm" fo:line-height="5%" fo:text-indent="0cm" style:auto-text-indent="false"/>
      <style:text-properties fo:font-size="10pt" style:font-size-asian="10pt"/>
    </style:style>
    <style:style style:name="P13" style:family="paragraph" style:parent-style-name="Text_20_body">
      <style:paragraph-properties fo:margin-left="0cm" fo:margin-right="0cm" fo:line-height="5%" fo:text-indent="0cm" style:auto-text-indent="false"/>
    </style:style>
    <style:style style:name="P14" style:family="paragraph" style:parent-style-name="Text_20_body">
      <style:paragraph-properties fo:margin-left="0cm" fo:margin-right="0cm" fo:margin-top="0.002cm" fo:margin-bottom="0cm" fo:text-indent="0cm" style:auto-text-indent="false"/>
    </style:style>
    <style:style style:name="P15" style:family="paragraph" style:parent-style-name="Text_20_body">
      <style:paragraph-properties fo:margin-left="0cm" fo:margin-right="0cm" fo:margin-top="0.469cm" fo:margin-bottom="0cm" fo:text-align="center" style:justify-single-word="false" fo:text-indent="0cm" style:auto-text-indent="false"/>
    </style:style>
    <style:style style:name="P16" style:family="paragraph" style:parent-style-name="Text_20_body">
      <style:paragraph-properties fo:margin-left="0cm" fo:margin-right="0cm" fo:margin-top="0.005cm" fo:margin-bottom="0cm" fo:text-indent="0cm" style:auto-text-indent="false"/>
    </style:style>
    <style:style style:name="P17" style:family="paragraph" style:parent-style-name="Text_20_body">
      <style:paragraph-properties fo:margin-left="0cm" fo:margin-right="0cm" fo:margin-top="0.471cm" fo:margin-bottom="0cm" fo:text-indent="0cm" style:auto-text-indent="false"/>
    </style:style>
    <style:style style:name="P18" style:family="paragraph" style:parent-style-name="Text_20_body">
      <style:paragraph-properties fo:margin-left="0cm" fo:margin-right="0cm" fo:margin-top="0.004cm" fo:margin-bottom="0cm" fo:text-indent="0cm" style:auto-text-indent="false"/>
    </style:style>
    <style:style style:name="P19" style:family="paragraph" style:parent-style-name="Text_20_body">
      <style:paragraph-properties fo:margin-left="0cm" fo:margin-right="0cm" fo:margin-top="0.09cm" fo:margin-bottom="0cm" fo:text-indent="0cm" style:auto-text-indent="false"/>
    </style:style>
    <style:style style:name="P20" style:family="paragraph" style:parent-style-name="Text_20_body">
      <style:paragraph-properties fo:margin-left="0cm" fo:margin-right="0cm" fo:margin-top="0.092cm" fo:margin-bottom="0cm" fo:text-indent="0cm" style:auto-text-indent="false"/>
    </style:style>
    <style:style style:name="P21" style:family="paragraph" style:parent-style-name="Text_20_body">
      <style:paragraph-properties fo:margin-left="0cm" fo:margin-right="0.249cm" fo:margin-top="0.002cm" fo:margin-bottom="0cm" fo:text-align="end" style:justify-single-word="false" fo:text-indent="0cm" style:auto-text-indent="false"/>
    </style:style>
    <style:style style:name="P22" style:family="paragraph" style:parent-style-name="Text_20_body">
      <style:paragraph-properties fo:margin-left="0cm" fo:margin-right="0.247cm" fo:text-align="end" style:justify-single-word="false" fo:text-indent="0cm" style:auto-text-indent="false"/>
    </style:style>
    <style:style style:name="P23" style:family="paragraph" style:parent-style-name="Text_20_body">
      <style:paragraph-properties fo:margin-left="5.406cm" fo:margin-right="5.398cm" fo:margin-top="0.002cm" fo:margin-bottom="0cm" fo:text-align="center" style:justify-single-word="false" fo:text-indent="0cm" style:auto-text-indent="false"/>
    </style:style>
    <style:style style:name="P24" style:family="paragraph" style:parent-style-name="Text_20_body">
      <style:paragraph-properties fo:margin-top="0.469cm" fo:margin-bottom="0cm"/>
    </style:style>
    <style:style style:name="P25" style:family="paragraph" style:parent-style-name="Text_20_body">
      <style:paragraph-properties fo:margin-top="0.002cm" fo:margin-bottom="0cm"/>
    </style:style>
    <style:style style:name="P26" style:family="paragraph" style:parent-style-name="Text_20_body">
      <style:paragraph-properties fo:margin-top="0.002cm" fo:margin-bottom="0cm" fo:text-align="justify" style:justify-single-word="false"/>
    </style:style>
    <style:style style:name="P27" style:family="paragraph" style:parent-style-name="Text_20_body">
      <style:paragraph-properties fo:margin-left="0.247cm" fo:margin-right="0.099cm" fo:text-indent="0cm" style:auto-text-indent="false"/>
    </style:style>
    <style:style style:name="P28" style:family="paragraph" style:parent-style-name="Text_20_body">
      <style:paragraph-properties fo:margin-left="0.247cm" fo:margin-right="0.099cm" fo:margin-top="0.002cm" fo:margin-bottom="0cm" fo:text-indent="0cm" style:auto-text-indent="false"/>
    </style:style>
    <style:style style:name="P29" style:family="paragraph" style:parent-style-name="Text_20_body">
      <style:paragraph-properties fo:margin-left="0.004cm" fo:margin-right="0cm" fo:text-align="center" style:justify-single-word="false" fo:text-indent="0cm" style:auto-text-indent="false"/>
    </style:style>
    <style:style style:name="P30" style:family="paragraph" style:parent-style-name="Text_20_body">
      <style:paragraph-properties fo:margin-left="0.004cm" fo:margin-right="0cm" fo:margin-top="0.469cm" fo:margin-bottom="0cm" fo:text-align="center" style:justify-single-word="false" fo:text-indent="0cm" style:auto-text-indent="false"/>
    </style:style>
    <style:style style:name="P31" style:family="paragraph" style:parent-style-name="Text_20_body">
      <style:paragraph-properties fo:margin-left="1.517cm" fo:margin-right="0cm" fo:text-indent="0cm" style:auto-text-indent="false"/>
    </style:style>
    <style:style style:name="P32" style:family="paragraph" style:parent-style-name="Text_20_body">
      <style:paragraph-properties fo:margin-left="1.517cm" fo:margin-right="0cm" fo:margin-top="0.002cm" fo:margin-bottom="0cm" fo:text-indent="0cm" style:auto-text-indent="false">
        <style:tab-stops>
          <style:tab-stop style:position="6.241cm"/>
        </style:tab-stops>
      </style:paragraph-properties>
    </style:style>
    <style:style style:name="P33" style:family="paragraph" style:parent-style-name="Text_20_body">
      <style:paragraph-properties fo:margin-left="2.787cm" fo:margin-right="0.245cm" fo:margin-top="0.041cm" fo:margin-bottom="0cm" fo:line-height="93%" fo:text-align="justify" style:justify-single-word="false" fo:text-indent="-0.635cm" style:auto-text-indent="false"/>
    </style:style>
    <style:style style:name="P34" style:family="paragraph" style:parent-style-name="Text_20_body">
      <style:paragraph-properties fo:margin-left="2.787cm" fo:margin-right="0.25cm" fo:margin-top="0.026cm" fo:margin-bottom="0cm" fo:line-height="96%" fo:text-align="justify" style:justify-single-word="false" fo:text-indent="-0.635cm" style:auto-text-indent="false"/>
    </style:style>
    <style:style style:name="P35" style:family="paragraph" style:parent-style-name="Text_20_body">
      <style:paragraph-properties fo:margin-left="2.787cm" fo:margin-right="0.25cm" fo:margin-top="0.041cm" fo:margin-bottom="0cm" fo:line-height="93%" fo:text-align="justify" style:justify-single-word="false" fo:text-indent="-0.635cm" style:auto-text-indent="false"/>
    </style:style>
    <style:style style:name="P36" style:family="paragraph" style:parent-style-name="Text_20_body">
      <style:paragraph-properties fo:margin-left="2.787cm" fo:margin-right="0.243cm" fo:margin-top="0.042cm" fo:margin-bottom="0cm" fo:line-height="93%" fo:text-align="justify" style:justify-single-word="false" fo:text-indent="-0.635cm" style:auto-text-indent="false"/>
    </style:style>
    <style:style style:name="P37" style:family="paragraph" style:parent-style-name="Text_20_body">
      <style:paragraph-properties fo:margin-left="2.787cm" fo:margin-right="0.24cm" fo:margin-top="0.021cm" fo:margin-bottom="0cm" fo:line-height="98%" fo:text-align="justify" style:justify-single-word="false" fo:text-indent="-0.635cm" style:auto-text-indent="false"/>
    </style:style>
    <style:style style:name="P38" style:family="paragraph" style:parent-style-name="Text_20_body">
      <style:paragraph-properties fo:margin-left="9.499cm" fo:margin-right="0cm" fo:text-indent="0cm" style:auto-text-indent="false"/>
    </style:style>
    <style:style style:name="P39" style:family="paragraph" style:parent-style-name="Text_20_body">
      <style:paragraph-properties fo:margin-left="0.247cm" fo:margin-right="0.242cm" fo:text-align="justify" style:justify-single-word="false" fo:text-indent="0cm" style:auto-text-indent="false"/>
    </style:style>
    <style:style style:name="P40" style:family="paragraph" style:parent-style-name="Text_20_body">
      <style:paragraph-properties fo:margin-left="0.247cm" fo:margin-right="0.242cm" fo:margin-top="0.002cm" fo:margin-bottom="0cm" fo:text-align="justify" style:justify-single-word="false" fo:text-indent="0cm" style:auto-text-indent="false"/>
    </style:style>
    <style:style style:name="P41" style:family="paragraph" style:parent-style-name="Text_20_body">
      <style:paragraph-properties fo:margin-left="0.247cm" fo:margin-right="0.099cm" fo:text-indent="0.616cm" style:auto-text-indent="false"/>
    </style:style>
    <style:style style:name="P42" style:family="paragraph" style:parent-style-name="Text_20_body">
      <style:paragraph-properties fo:margin-left="0.247cm" fo:margin-right="0.247cm" fo:text-align="justify" style:justify-single-word="false" fo:text-indent="0cm" style:auto-text-indent="false"/>
    </style:style>
    <style:style style:name="P43" style:family="paragraph" style:parent-style-name="Text_20_body">
      <style:paragraph-properties fo:margin-left="0.247cm" fo:margin-right="0.247cm" fo:margin-top="0.002cm" fo:margin-bottom="0cm" fo:text-align="justify" style:justify-single-word="false" fo:text-indent="0cm" style:auto-text-indent="false"/>
    </style:style>
    <style:style style:name="P44" style:family="paragraph" style:parent-style-name="Text_20_body">
      <style:paragraph-properties fo:margin-left="0.247cm" fo:margin-right="0.243cm" fo:text-align="justify" style:justify-single-word="false" fo:text-indent="0cm" style:auto-text-indent="false"/>
    </style:style>
    <style:style style:name="P45" style:family="paragraph" style:parent-style-name="Text_20_body">
      <style:paragraph-properties fo:margin-left="0.247cm" fo:margin-right="0.243cm" fo:margin-top="0.002cm" fo:margin-bottom="0cm" fo:text-align="justify" style:justify-single-word="false" fo:text-indent="0cm" style:auto-text-indent="false"/>
    </style:style>
    <style:style style:name="P46" style:family="paragraph" style:parent-style-name="Text_20_body">
      <style:paragraph-properties fo:margin-left="0.247cm" fo:margin-right="0.243cm" fo:margin-top="0.471cm" fo:margin-bottom="0cm" fo:text-align="justify" style:justify-single-word="false" fo:text-indent="0cm" style:auto-text-indent="false"/>
    </style:style>
    <style:style style:name="P47" style:family="paragraph" style:parent-style-name="Text_20_body">
      <style:paragraph-properties fo:margin-left="0.247cm" fo:margin-right="0.24cm" fo:text-align="justify" style:justify-single-word="false" fo:text-indent="0cm" style:auto-text-indent="false"/>
    </style:style>
    <style:style style:name="P48" style:family="paragraph" style:parent-style-name="Text_20_body">
      <style:paragraph-properties fo:margin-left="0.247cm" fo:margin-right="0.24cm" fo:margin-top="0.002cm" fo:margin-bottom="0cm" fo:text-align="justify" style:justify-single-word="false" fo:text-indent="0cm" style:auto-text-indent="false"/>
    </style:style>
    <style:style style:name="P49" style:family="paragraph" style:parent-style-name="Text_20_body">
      <style:paragraph-properties fo:margin-left="0.247cm" fo:margin-right="0.245cm" fo:text-align="justify" style:justify-single-word="false" fo:text-indent="0cm" style:auto-text-indent="false"/>
    </style:style>
    <style:style style:name="P50" style:family="paragraph" style:parent-style-name="Text_20_body">
      <style:paragraph-properties fo:margin-left="0.247cm" fo:margin-right="2.515cm" fo:margin-top="0.002cm" fo:margin-bottom="0cm" fo:text-align="justify" style:justify-single-word="false" fo:text-indent="0cm" style:auto-text-indent="false"/>
    </style:style>
    <style:style style:name="P51" style:family="paragraph" style:parent-style-name="Text_20_body">
      <style:paragraph-properties fo:margin-left="0.836cm" fo:margin-right="0.243cm" fo:text-align="justify" style:justify-single-word="false" fo:text-indent="-0.213cm" style:auto-text-indent="false"/>
    </style:style>
    <style:style style:name="P52" style:family="paragraph" style:parent-style-name="Text_20_body">
      <style:paragraph-properties fo:margin-left="0.836cm" fo:margin-right="0.243cm" fo:margin-top="0.002cm" fo:margin-bottom="0cm" fo:text-align="justify" style:justify-single-word="false" fo:text-indent="-0.213cm" style:auto-text-indent="false"/>
    </style:style>
    <style:style style:name="P53" style:family="paragraph" style:parent-style-name="Text_20_body">
      <style:paragraph-properties fo:margin-left="0.854cm" fo:margin-right="0.242cm" fo:text-align="justify" style:justify-single-word="false" fo:text-indent="-0.235cm" style:auto-text-indent="false"/>
    </style:style>
    <style:style style:name="P54" style:family="paragraph" style:parent-style-name="Text_20_body">
      <style:paragraph-properties fo:margin-left="0.247cm" fo:margin-right="0.249cm" fo:text-align="justify" style:justify-single-word="false" fo:text-indent="0cm" style:auto-text-indent="false"/>
    </style:style>
    <style:style style:name="P55" style:family="paragraph" style:parent-style-name="Text_20_body">
      <style:paragraph-properties fo:margin-left="0.247cm" fo:margin-right="0.079cm" fo:text-indent="0cm" style:auto-text-indent="false"/>
    </style:style>
    <style:style style:name="P56" style:family="paragraph" style:parent-style-name="Text_20_body" style:list-style-name="" style:master-page-name="Converted2">
      <style:paragraph-properties fo:margin-left="0.337cm" fo:margin-right="0.265cm" fo:margin-top="0.071cm" fo:margin-bottom="0cm" fo:line-height="98%" fo:text-align="center" style:justify-single-word="false" fo:orphans="2" fo:widows="2" fo:text-indent="-0.09cm" style:auto-text-indent="false" style:page-number="auto" style:writing-mode="lr-tb"/>
      <style:text-properties fo:font-weight="bold" style:font-weight-asian="bold" style:font-weight-complex="bold"/>
    </style:style>
    <style:style style:name="P57" style:family="paragraph" style:parent-style-name="List_20_Paragraph" style:list-style-name="WWNum1">
      <style:paragraph-properties fo:margin-left="1.842cm" fo:margin-right="0cm" fo:margin-top="0cm" fo:margin-bottom="0cm" fo:line-height="100%" fo:text-align="start" style:justify-single-word="false" fo:text-indent="-0.325cm" style:auto-text-indent="false">
        <style:tab-stops>
          <style:tab-stop style:position="1.842cm"/>
        </style:tab-stops>
      </style:paragraph-properties>
    </style:style>
    <style:style style:name="P58" style:family="paragraph" style:parent-style-name="List_20_Paragraph" style:list-style-name="WWNum1">
      <style:paragraph-properties fo:margin-left="1.842cm" fo:margin-right="0cm" fo:margin-top="0.002cm" fo:margin-bottom="0cm" fo:line-height="100%" fo:text-align="start" style:justify-single-word="false" fo:text-indent="-0.325cm" style:auto-text-indent="false">
        <style:tab-stops>
          <style:tab-stop style:position="1.842cm"/>
        </style:tab-stops>
      </style:paragraph-properties>
    </style:style>
    <style:style style:name="P59" style:family="paragraph" style:parent-style-name="List_20_Paragraph" style:list-style-name="WWNum3">
      <style:paragraph-properties fo:margin-left="1.517cm" fo:margin-right="0.247cm" fo:margin-top="0cm" fo:margin-bottom="0cm" fo:line-height="100%" fo:text-align="justify" style:justify-single-word="false" fo:text-indent="-0.635cm" style:auto-text-indent="false">
        <style:tab-stops>
          <style:tab-stop style:position="1.443cm"/>
          <style:tab-stop style:position="1.517cm"/>
        </style:tab-stops>
      </style:paragraph-properties>
    </style:style>
    <style:style style:name="P60" style:family="paragraph" style:parent-style-name="List_20_Paragraph" style:list-style-name="WWNum2">
      <style:paragraph-properties fo:margin-left="1.517cm" fo:margin-right="0.247cm" fo:margin-top="0.129cm" fo:margin-bottom="0cm" fo:line-height="100%" fo:text-align="justify" style:justify-single-word="false" fo:text-indent="-0.635cm" style:auto-text-indent="false">
        <style:tab-stops>
          <style:tab-stop style:position="1.513cm"/>
          <style:tab-stop style:position="1.517cm"/>
        </style:tab-stops>
      </style:paragraph-properties>
    </style:style>
    <style:style style:name="P61" style:family="paragraph" style:parent-style-name="List_20_Paragraph" style:list-style-name="WWNum3">
      <style:paragraph-properties fo:margin-left="1.517cm" fo:margin-right="0.247cm" fo:margin-top="0.002cm" fo:margin-bottom="0cm" fo:line-height="100%" fo:text-align="justify" style:justify-single-word="false" fo:text-indent="-0.635cm" style:auto-text-indent="false">
        <style:tab-stops>
          <style:tab-stop style:position="1.443cm"/>
          <style:tab-stop style:position="1.517cm"/>
        </style:tab-stops>
      </style:paragraph-properties>
    </style:style>
    <style:style style:name="P62" style:family="paragraph" style:parent-style-name="List_20_Paragraph" style:list-style-name="WWNum2">
      <style:paragraph-properties fo:margin-left="1.517cm" fo:margin-right="0.245cm" fo:margin-top="0.002cm" fo:margin-bottom="0cm" fo:line-height="100%" fo:text-align="start" style:justify-single-word="false" fo:text-indent="-0.635cm" style:auto-text-indent="false">
        <style:tab-stops>
          <style:tab-stop style:position="1.513cm"/>
          <style:tab-stop style:position="1.517cm"/>
          <style:tab-stop style:position="10.836cm" style:leader-style="dotted" style:leader-text="."/>
        </style:tab-stops>
      </style:paragraph-properties>
    </style:style>
    <style:style style:name="P63" style:family="paragraph" style:parent-style-name="List_20_Paragraph" style:list-style-name="WWNum2">
      <style:paragraph-properties fo:margin-left="1.515cm" fo:margin-right="0cm" fo:margin-top="0cm" fo:margin-bottom="0cm" fo:line-height="100%" fo:text-align="start" style:justify-single-word="false" fo:text-indent="-0.633cm" style:auto-text-indent="false">
        <style:tab-stops>
          <style:tab-stop style:position="1.515cm"/>
        </style:tab-stops>
      </style:paragraph-properties>
    </style:style>
    <style:style style:name="P64" style:family="paragraph" style:parent-style-name="List_20_Paragraph" style:list-style-name="WWNum3">
      <style:paragraph-properties fo:margin-left="1.517cm" fo:margin-right="0.242cm" fo:margin-top="0cm" fo:margin-bottom="0cm" fo:line-height="100%" fo:text-align="justify" style:justify-single-word="false" fo:text-indent="-0.635cm" style:auto-text-indent="false">
        <style:tab-stops>
          <style:tab-stop style:position="1.443cm"/>
          <style:tab-stop style:position="1.517cm"/>
        </style:tab-stops>
      </style:paragraph-properties>
    </style:style>
    <style:style style:name="P65" style:family="paragraph" style:parent-style-name="List_20_Paragraph" style:list-style-name="WWNum3">
      <style:paragraph-properties fo:margin-left="1.443cm" fo:margin-right="0cm" fo:margin-top="0cm" fo:margin-bottom="0cm" fo:line-height="100%" fo:text-align="justify" style:justify-single-word="false" fo:text-indent="-0.561cm" style:auto-text-indent="false">
        <style:tab-stops>
          <style:tab-stop style:position="1.443cm"/>
        </style:tab-stops>
      </style:paragraph-properties>
    </style:style>
    <style:style style:name="P66" style:family="paragraph" style:parent-style-name="List_20_Paragraph" style:list-style-name="WWNum3">
      <style:paragraph-properties fo:margin-left="1.517cm" fo:margin-right="0.243cm" fo:margin-top="0.002cm" fo:margin-bottom="0cm" fo:line-height="100%" fo:text-align="justify" style:justify-single-word="false" fo:text-indent="-0.635cm" style:auto-text-indent="false">
        <style:tab-stops>
          <style:tab-stop style:position="1.443cm"/>
          <style:tab-stop style:position="1.517cm"/>
        </style:tab-stops>
      </style:paragraph-properties>
    </style:style>
    <style:style style:name="P67" style:family="paragraph" style:parent-style-name="List_20_Paragraph" style:list-style-name="WWNum4">
      <style:paragraph-properties fo:margin-left="0.642cm" fo:margin-right="0cm" fo:margin-top="0cm" fo:margin-bottom="0cm" fo:line-height="100%" fo:text-align="justify" style:justify-single-word="false" fo:text-indent="-0.395cm" style:auto-text-indent="false">
        <style:tab-stops>
          <style:tab-stop style:position="0.642cm"/>
        </style:tab-stops>
      </style:paragraph-properties>
    </style:style>
    <style:style style:name="P68" style:family="paragraph" style:parent-style-name="List_20_Paragraph" style:list-style-name="WWNum4">
      <style:paragraph-properties fo:margin-left="0.642cm" fo:margin-right="0cm" fo:margin-top="0.471cm" fo:margin-bottom="0cm" fo:line-height="100%" fo:text-align="justify" style:justify-single-word="false" fo:text-indent="-0.395cm" style:auto-text-indent="false">
        <style:tab-stops>
          <style:tab-stop style:position="0.642cm"/>
        </style:tab-stops>
      </style:paragraph-properties>
    </style:style>
    <style:style style:name="P69" style:family="paragraph" style:parent-style-name="List_20_Paragraph" style:list-style-name="WWNum4">
      <style:paragraph-properties fo:margin-left="0.642cm" fo:margin-right="0cm" fo:margin-top="0.002cm" fo:margin-bottom="0cm" fo:line-height="100%" fo:text-align="justify" style:justify-single-word="false" fo:text-indent="-0.395cm" style:auto-text-indent="false">
        <style:tab-stops>
          <style:tab-stop style:position="0.642cm"/>
        </style:tab-stops>
      </style:paragraph-properties>
    </style:style>
    <style:style style:name="P70" style:family="paragraph" style:parent-style-name="List_20_Paragraph" style:list-style-name="WWNum4">
      <style:paragraph-properties fo:margin-left="0.728cm" fo:margin-right="0cm" fo:margin-top="0.473cm" fo:margin-bottom="0cm" fo:line-height="100%" fo:text-align="justify" style:justify-single-word="false" fo:text-indent="-0.392cm" style:auto-text-indent="false">
        <style:tab-stops>
          <style:tab-stop style:position="0.728cm"/>
        </style:tab-stops>
      </style:paragraph-properties>
    </style:style>
    <style:style style:name="P71" style:family="paragraph" style:parent-style-name="List_20_Paragraph" style:list-style-name="WWNum4">
      <style:paragraph-properties fo:margin-left="0.818cm" fo:margin-right="0cm" fo:margin-top="0cm" fo:margin-bottom="0cm" fo:line-height="0.471cm" fo:text-align="justify" style:justify-single-word="false" fo:text-indent="-0.395cm" style:auto-text-indent="false">
        <style:tab-stops>
          <style:tab-stop style:position="0.818cm"/>
        </style:tab-stops>
      </style:paragraph-properties>
    </style:style>
    <style:style style:name="P72" style:family="paragraph" style:parent-style-name="List_20_Paragraph" style:list-style-name="WWNum4" style:master-page-name="Converted3">
      <style:paragraph-properties fo:margin-left="0.818cm" fo:margin-right="0cm" fo:margin-top="0.067cm" fo:margin-bottom="0cm" fo:line-height="0.471cm" fo:text-align="justify" style:justify-single-word="false" fo:text-indent="-0.395cm" style:auto-text-indent="false" style:page-number="auto">
        <style:tab-stops>
          <style:tab-stop style:position="0.818cm"/>
        </style:tab-stops>
      </style:paragraph-properties>
    </style:style>
    <style:style style:name="P73" style:family="paragraph" style:parent-style-name="List_20_Paragraph" style:list-style-name="WWNum4">
      <style:paragraph-properties fo:margin-left="1.012cm" fo:margin-right="0cm" fo:margin-top="0cm" fo:margin-bottom="0cm" fo:line-height="100%" fo:text-align="justify" style:justify-single-word="false" fo:text-indent="-0.589cm" style:auto-text-indent="false">
        <style:tab-stops>
          <style:tab-stop style:position="1.012cm"/>
        </style:tab-stops>
      </style:paragraph-properties>
    </style:style>
    <style:style style:name="P74" style:family="paragraph" style:parent-style-name="List_20_Paragraph" style:list-style-name="WWNum4">
      <style:paragraph-properties fo:margin-left="0.836cm" fo:margin-right="0cm" fo:margin-top="0cm" fo:margin-bottom="0cm" fo:line-height="100%" fo:text-align="start" style:justify-single-word="false" fo:text-indent="-0.589cm" style:auto-text-indent="false">
        <style:tab-stops>
          <style:tab-stop style:position="0.836cm"/>
        </style:tab-stops>
      </style:paragraph-properties>
    </style:style>
    <style:style style:name="P75" style:family="paragraph" style:parent-style-name="List_20_Paragraph" style:list-style-name="WWNum4">
      <style:paragraph-properties fo:margin-left="0.836cm" fo:margin-right="0cm" fo:margin-top="0.002cm" fo:margin-bottom="0cm" fo:line-height="100%" fo:text-align="start" style:justify-single-word="false" fo:text-indent="-0.589cm" style:auto-text-indent="false">
        <style:tab-stops>
          <style:tab-stop style:position="0.836cm"/>
        </style:tab-stops>
      </style:paragraph-properties>
    </style:style>
    <style:style style:name="P76" style:family="paragraph" style:parent-style-name="List_20_Paragraph" style:list-style-name="WWNum4">
      <style:paragraph-properties fo:margin-left="0.836cm" fo:margin-right="0cm" fo:margin-top="0.473cm" fo:margin-bottom="0cm" fo:line-height="100%" fo:text-align="start" style:justify-single-word="false" fo:text-indent="-0.589cm" style:auto-text-indent="false">
        <style:tab-stops>
          <style:tab-stop style:position="0.836cm"/>
        </style:tab-stops>
      </style:paragraph-properties>
    </style:style>
    <style:style style:name="P77" style:family="paragraph" style:parent-style-name="List_20_Paragraph" style:list-style-name="WWNum4">
      <style:paragraph-properties fo:margin-left="0.833cm" fo:margin-right="0cm" fo:margin-top="0.002cm" fo:margin-bottom="0cm" fo:line-height="0.471cm" fo:text-align="start" style:justify-single-word="false" fo:text-indent="-0.586cm" style:auto-text-indent="false">
        <style:tab-stops>
          <style:tab-stop style:position="0.833cm"/>
        </style:tab-stops>
      </style:paragraph-properties>
    </style:style>
    <style:style style:name="P78" style:family="paragraph" style:parent-style-name="List_20_Paragraph" style:list-style-name="WWNum4">
      <style:paragraph-properties fo:margin-left="1cm" fo:margin-right="0cm" fo:margin-top="0.09cm" fo:margin-bottom="0cm" fo:line-height="100%" fo:text-align="start" style:justify-single-word="false" fo:text-indent="-0.753cm" style:auto-text-indent="false">
        <style:tab-stops>
          <style:tab-stop style:position="1cm"/>
        </style:tab-stops>
      </style:paragraph-properties>
    </style:style>
    <style:style style:name="P79" style:family="paragraph" style:parent-style-name="List_20_Paragraph" style:list-style-name="WWNum4">
      <style:paragraph-properties fo:margin-left="1.002cm" fo:margin-right="0.249cm" fo:margin-top="0.093cm" fo:margin-bottom="0cm" fo:line-height="118%" fo:text-align="start" style:justify-single-word="false" fo:text-indent="-0.755cm" style:auto-text-indent="false">
        <style:tab-stops>
          <style:tab-stop style:position="1.002cm"/>
        </style:tab-stops>
      </style:paragraph-properties>
    </style:style>
    <style:style style:name="P80" style:family="paragraph" style:parent-style-name="List_20_Paragraph" style:list-style-name="WWNum4">
      <style:paragraph-properties fo:margin-left="2.789cm" fo:margin-right="0cm" fo:margin-top="0cm" fo:margin-bottom="0cm" fo:line-height="100%" fo:text-align="start" style:justify-single-word="false" fo:text-indent="-1.293cm" style:auto-text-indent="false">
        <style:tab-stops>
          <style:tab-stop style:position="2.789cm"/>
        </style:tab-stops>
      </style:paragraph-properties>
    </style:style>
    <style:style style:name="P81" style:family="paragraph" style:parent-style-name="List_20_Paragraph" style:list-style-name="WWNum4">
      <style:paragraph-properties fo:margin-left="2.789cm" fo:margin-right="0cm" fo:margin-top="0.09cm" fo:margin-bottom="0cm" fo:line-height="100%" fo:text-align="start" style:justify-single-word="false" fo:text-indent="-1.293cm" style:auto-text-indent="false">
        <style:tab-stops>
          <style:tab-stop style:position="2.789cm"/>
        </style:tab-stops>
      </style:paragraph-properties>
    </style:style>
    <style:style style:name="T1" style:family="text">
      <style:text-properties fo:letter-spacing="-0.007cm"/>
    </style:style>
    <style:style style:name="T2" style:family="text">
      <style:text-properties fo:letter-spacing="-0.007cm" style:text-underline-style="solid" style:text-underline-width="auto" style:text-underline-color="font-color"/>
    </style:style>
    <style:style style:name="T3" style:family="text">
      <style:text-properties fo:letter-spacing="-0.009cm"/>
    </style:style>
    <style:style style:name="T4" style:family="text">
      <style:text-properties fo:letter-spacing="-0.009cm" style:text-underline-style="solid" style:text-underline-width="auto" style:text-underline-color="font-color"/>
    </style:style>
    <style:style style:name="T5" style:family="text">
      <style:text-properties fo:letter-spacing="-0.002cm"/>
    </style:style>
    <style:style style:name="T6" style:family="text">
      <style:text-properties fo:letter-spacing="-0.002cm" style:text-underline-style="solid" style:text-underline-width="auto" style:text-underline-color="font-color"/>
    </style:style>
    <style:style style:name="T7" style:family="text">
      <style:text-properties fo:letter-spacing="-0.004cm"/>
    </style:style>
    <style:style style:name="T8" style:family="text">
      <style:text-properties fo:letter-spacing="-0.004cm" style:text-scale="105%"/>
    </style:style>
    <style:style style:name="T9" style:family="text">
      <style:text-properties fo:letter-spacing="-0.004cm" style:text-underline-style="solid" style:text-underline-width="auto" style:text-underline-color="font-color"/>
    </style:style>
    <style:style style:name="T10" style:family="text">
      <style:text-properties fo:font-size="11pt" fo:letter-spacing="-0.004cm" style:font-size-asian="11pt"/>
    </style:style>
    <style:style style:name="T11" style:family="text">
      <style:text-properties fo:font-size="11pt" fo:letter-spacing="-0.004cm" fo:font-style="italic" style:font-size-asian="11pt" style:font-style-asian="italic"/>
    </style:style>
    <style:style style:name="T12" style:family="text">
      <style:text-properties fo:font-size="11pt" fo:letter-spacing="-0.004cm" style:text-underline-style="solid" style:text-underline-width="auto" style:text-underline-color="font-color" style:font-size-asian="11pt"/>
    </style:style>
    <style:style style:name="T13" style:family="text">
      <style:text-properties fo:font-size="11pt" fo:letter-spacing="-0.019cm" style:font-size-asian="11pt"/>
    </style:style>
    <style:style style:name="T14" style:family="text">
      <style:text-properties fo:font-size="11pt" fo:letter-spacing="-0.019cm" fo:font-style="italic" style:font-size-asian="11pt" style:font-style-asian="italic"/>
    </style:style>
    <style:style style:name="T15" style:family="text">
      <style:text-properties fo:font-size="11pt" fo:letter-spacing="-0.019cm" style:text-underline-style="solid" style:text-underline-width="auto" style:text-underline-color="font-color" style:font-size-asian="11pt"/>
    </style:style>
    <style:style style:name="T16" style:family="text">
      <style:text-properties fo:font-size="11pt" fo:letter-spacing="-0.018cm" style:font-size-asian="11pt"/>
    </style:style>
    <style:style style:name="T17" style:family="text">
      <style:text-properties fo:font-size="11pt" fo:letter-spacing="-0.018cm" fo:font-style="italic" style:font-size-asian="11pt" style:font-style-asian="italic"/>
    </style:style>
    <style:style style:name="T18" style:family="text">
      <style:text-properties fo:font-size="11pt" fo:letter-spacing="-0.005cm" style:font-size-asian="11pt"/>
    </style:style>
    <style:style style:name="T19" style:family="text">
      <style:text-properties fo:font-size="11pt" fo:letter-spacing="-0.005cm" fo:font-style="italic" style:font-size-asian="11pt" style:font-style-asian="italic"/>
    </style:style>
    <style:style style:name="T20" style:family="text">
      <style:text-properties fo:font-size="11pt" style:font-size-asian="11pt"/>
    </style:style>
    <style:style style:name="T21" style:family="text">
      <style:text-properties fo:font-size="11pt" fo:font-style="italic" style:font-size-asian="11pt" style:font-style-asian="italic"/>
    </style:style>
    <style:style style:name="T22" style:family="text">
      <style:text-properties fo:font-size="11pt" fo:letter-spacing="-0.012cm" style:font-size-asian="11pt"/>
    </style:style>
    <style:style style:name="T23" style:family="text">
      <style:text-properties fo:font-size="11pt" fo:letter-spacing="-0.012cm" fo:font-style="italic" style:font-size-asian="11pt" style:font-style-asian="italic"/>
    </style:style>
    <style:style style:name="T24" style:family="text">
      <style:text-properties fo:font-size="11pt" fo:letter-spacing="0.06cm" style:font-size-asian="11pt"/>
    </style:style>
    <style:style style:name="T25" style:family="text">
      <style:text-properties fo:font-size="11pt" fo:letter-spacing="0.062cm" style:font-size-asian="11pt"/>
    </style:style>
    <style:style style:name="T26" style:family="text">
      <style:text-properties fo:font-size="11pt" fo:letter-spacing="0.065cm" style:font-size-asian="11pt"/>
    </style:style>
    <style:style style:name="T27" style:family="text">
      <style:text-properties fo:font-size="11pt" fo:letter-spacing="0.069cm" style:font-size-asian="11pt"/>
    </style:style>
    <style:style style:name="T28" style:family="text">
      <style:text-properties fo:font-size="11pt" fo:letter-spacing="-0.014cm" style:font-size-asian="11pt"/>
    </style:style>
    <style:style style:name="T29" style:family="text">
      <style:text-properties fo:font-size="11pt" fo:letter-spacing="-0.016cm" style:font-size-asian="11pt"/>
    </style:style>
    <style:style style:name="T30" style:family="text">
      <style:text-properties fo:font-size="11pt" fo:letter-spacing="-0.009cm" style:font-size-asian="11pt"/>
    </style:style>
    <style:style style:name="T31" style:family="text">
      <style:text-properties fo:font-size="11pt" style:text-underline-style="solid" style:text-underline-width="auto" style:text-underline-color="font-color" style:font-size-asian="11pt"/>
    </style:style>
    <style:style style:name="T32" style:family="text">
      <style:text-properties fo:font-size="11pt" fo:letter-spacing="-0.021cm" style:text-underline-style="solid" style:text-underline-width="auto" style:text-underline-color="font-color" style:font-size-asian="11pt"/>
    </style:style>
    <style:style style:name="T33" style:family="text">
      <style:text-properties fo:font-size="11pt" fo:letter-spacing="-0.007cm" style:font-size-asian="11pt"/>
    </style:style>
    <style:style style:name="T34" style:family="text">
      <style:text-properties fo:font-size="11pt" fo:letter-spacing="0.004cm" style:font-size-asian="11pt"/>
    </style:style>
    <style:style style:name="T35" style:family="text">
      <style:text-properties fo:font-size="11pt" fo:letter-spacing="-0.002cm" style:font-size-asian="11pt"/>
    </style:style>
    <style:style style:name="T36" style:family="text">
      <style:text-properties fo:font-size="11pt" fo:letter-spacing="0.002cm" style:font-size-asian="11pt"/>
    </style:style>
    <style:style style:name="T37" style:family="text">
      <style:text-properties fo:font-size="11pt" fo:letter-spacing="0.005cm" style:font-size-asian="11pt"/>
    </style:style>
    <style:style style:name="T38" style:family="text">
      <style:text-properties fo:font-size="11pt" fo:letter-spacing="-0.011cm" style:font-size-asian="11pt"/>
    </style:style>
    <style:style style:name="T39" style:family="text">
      <style:text-properties fo:letter-spacing="-0.019cm"/>
    </style:style>
    <style:style style:name="T40" style:family="text">
      <style:text-properties fo:letter-spacing="-0.019cm" style:text-underline-style="solid" style:text-underline-width="auto" style:text-underline-color="font-color"/>
    </style:style>
    <style:style style:name="T41" style:family="text">
      <style:text-properties fo:letter-spacing="-0.018cm"/>
    </style:style>
    <style:style style:name="T42" style:family="text">
      <style:text-properties fo:letter-spacing="-0.018cm" style:text-underline-style="solid" style:text-underline-width="auto" style:text-underline-color="font-color"/>
    </style:style>
    <style:style style:name="T43" style:family="text">
      <style:text-properties fo:letter-spacing="-0.005cm"/>
    </style:style>
    <style:style style:name="T44" style:family="text">
      <style:text-properties fo:letter-spacing="-0.005cm" style:text-underline-style="solid" style:text-underline-width="auto" style:text-underline-color="font-color"/>
    </style:style>
    <style:style style:name="T45" style:family="text">
      <style:text-properties fo:letter-spacing="-0.012cm"/>
    </style:style>
    <style:style style:name="T46" style:family="text">
      <style:text-properties fo:color="#0000ff" fo:letter-spacing="-0.004cm" style:text-underline-style="solid" style:text-underline-width="auto" style:text-underline-color="#000000"/>
    </style:style>
    <style:style style:name="T47" style:family="text">
      <style:text-properties fo:color="#0000ff" fo:font-size="11pt" fo:letter-spacing="-0.004cm" style:text-underline-style="solid" style:text-underline-width="auto" style:text-underline-color="#000000" style:font-size-asian="11pt"/>
    </style:style>
    <style:style style:name="T48" style:family="text">
      <style:text-properties fo:color="#0000ff" fo:font-size="11pt" style:font-size-asian="11pt"/>
    </style:style>
    <style:style style:name="T49" style:family="text">
      <style:text-properties style:text-underline-style="solid" style:text-underline-width="auto" style:text-underline-color="font-color"/>
    </style:style>
    <style:style style:name="T50" style:family="text">
      <style:text-properties fo:color="#bf0000"/>
    </style:style>
    <style:style style:name="T51" style:family="text">
      <style:text-properties fo:color="#bf0000" fo:letter-spacing="-0.007cm"/>
    </style:style>
    <style:style style:name="T52" style:family="text">
      <style:text-properties fo:color="#bf0000" fo:letter-spacing="-0.012cm"/>
    </style:style>
    <style:style style:name="T53" style:family="text">
      <style:text-properties fo:color="#bf0000" fo:letter-spacing="-0.016cm"/>
    </style:style>
    <style:style style:name="T54" style:family="text">
      <style:text-properties fo:letter-spacing="-0.016cm"/>
    </style:style>
    <style:style style:name="T55" style:family="text">
      <style:text-properties fo:letter-spacing="0.002cm"/>
    </style:style>
    <style:style style:name="T56" style:family="text">
      <style:text-properties fo:letter-spacing="0.002cm" style:text-underline-style="solid" style:text-underline-width="auto" style:text-underline-color="font-color"/>
    </style:style>
    <style:style style:name="T57" style:family="text">
      <style:text-properties fo:letter-spacing="0.004cm"/>
    </style:style>
    <style:style style:name="T58" style:family="text">
      <style:text-properties fo:letter-spacing="0.004cm" style:text-underline-style="solid" style:text-underline-width="auto" style:text-underline-color="font-color"/>
    </style:style>
    <style:style style:name="T59" style:family="text">
      <style:text-properties fo:color="#ff0000" fo:font-size="11pt" fo:font-style="italic" style:font-size-asian="11pt" style:font-style-asian="italic"/>
    </style:style>
    <style:style style:name="T60" style:family="text">
      <style:text-properties fo:color="#ff0000" fo:font-size="11pt" fo:letter-spacing="-0.016cm" fo:font-style="italic" style:font-size-asian="11pt" style:font-style-asian="italic"/>
    </style:style>
    <style:style style:name="T61" style:family="text">
      <style:text-properties fo:color="#ff0000" fo:font-size="11pt" fo:letter-spacing="-0.018cm" fo:font-style="italic" style:font-size-asian="11pt" style:font-style-asian="italic"/>
    </style:style>
    <style:style style:name="T62" style:family="text">
      <style:text-properties fo:color="#ff0000" fo:font-size="11pt" fo:letter-spacing="-0.014cm" fo:font-style="italic" style:font-size-asian="11pt" style:font-style-asian="italic"/>
    </style:style>
    <style:style style:name="T63" style:family="text">
      <style:text-properties fo:color="#ff0000" fo:font-size="11pt" fo:letter-spacing="-0.004cm" fo:font-style="italic" style:font-size-asian="11pt" style:font-style-asian="italic"/>
    </style:style>
    <style:style style:name="T64" style:family="text">
      <style:text-properties fo:letter-spacing="-0.014cm"/>
    </style:style>
    <style:style style:name="T65" style:family="text">
      <style:text-properties fo:letter-spacing="0.009cm"/>
    </style:style>
    <style:style style:name="T66" style:family="text">
      <style:text-properties fo:letter-spacing="0.007cm"/>
    </style:style>
    <style:style style:name="T67" style:family="text">
      <style:text-properties fo:letter-spacing="0.007cm" style:text-underline-style="solid" style:text-underline-width="auto" style:text-underline-color="font-color"/>
    </style:style>
    <style:style style:name="T68" style:family="text">
      <style:text-properties fo:letter-spacing="0.011cm"/>
    </style:style>
    <style:style style:name="T69" style:family="text">
      <style:text-properties fo:letter-spacing="0.046cm"/>
    </style:style>
    <style:style style:name="T70" style:family="text">
      <style:text-properties fo:letter-spacing="0.042cm"/>
    </style:style>
    <style:style style:name="T71" style:family="text">
      <style:text-properties fo:letter-spacing="0.041cm"/>
    </style:style>
    <style:style style:name="T72" style:family="text">
      <style:text-properties fo:letter-spacing="0.049cm"/>
    </style:style>
    <style:style style:name="T73" style:family="text">
      <style:text-properties fo:letter-spacing="0.044cm"/>
    </style:style>
    <style:style style:name="T74" style:family="text">
      <style:text-properties fo:letter-spacing="0.048cm"/>
    </style:style>
    <style:style style:name="T75" style:family="text">
      <style:text-properties fo:letter-spacing="0.051cm"/>
    </style:style>
    <style:style style:name="T76" style:family="text">
      <style:text-properties fo:letter-spacing="-0.021cm"/>
    </style:style>
    <style:style style:name="T77" style:family="text">
      <style:text-properties fo:letter-spacing="0.062cm"/>
    </style:style>
    <style:style style:name="T78" style:family="text">
      <style:text-properties fo:letter-spacing="0.065cm"/>
    </style:style>
    <style:style style:name="T79" style:family="text">
      <style:text-properties style:font-name="Times New Roman" fo:font-size="11pt" style:font-size-asian="11pt"/>
    </style:style>
    <style:style style:name="T80" style:family="text">
      <style:text-properties style:font-name="Times New Roman" style:text-underline-style="solid" style:text-underline-width="auto" style:text-underline-color="font-color"/>
    </style:style>
    <style:style style:name="T81" style:family="text">
      <style:text-properties fo:letter-spacing="0.104cm" style:text-underline-style="solid" style:text-underline-width="auto" style:text-underline-color="font-color"/>
    </style:style>
    <style:style style:name="T82" style:family="text">
      <style:text-properties fo:letter-spacing="0.111cm"/>
    </style:style>
    <style:style style:name="T83" style:family="text">
      <style:text-properties fo:letter-spacing="0.108cm"/>
    </style:style>
    <style:style style:name="T84" style:family="text">
      <style:text-properties fo:letter-spacing="0.109cm"/>
    </style:style>
    <style:style style:name="T85" style:family="text">
      <style:text-properties fo:letter-spacing="0.005cm"/>
    </style:style>
    <style:style style:name="T86" style:family="text">
      <style:text-properties fo:letter-spacing="0.005cm" style:text-underline-style="solid" style:text-underline-width="auto" style:text-underline-color="font-color"/>
    </style:style>
    <style:style style:name="T87" style:family="text">
      <style:text-properties style:font-name="Segoe UI Symbol" fo:font-size="15pt" style:font-size-asian="15pt"/>
    </style:style>
    <style:style style:name="T88" style:family="text">
      <style:text-properties style:font-name="Segoe UI Symbol" fo:font-size="15pt" style:font-size-asian="15pt" style:text-scale="105%"/>
    </style:style>
    <style:style style:name="T89" style:family="text">
      <style:text-properties style:text-scale="105%"/>
    </style:style>
    <style:style style:name="T90" style:family="text">
      <style:text-properties fo:color="#1154cc" fo:font-size="11pt" style:text-underline-style="solid" style:text-underline-width="auto" style:text-underline-color="#000000" style:font-size-asian="11pt"/>
    </style:style>
    <style:style style:name="T91" style:family="text">
      <style:text-properties fo:letter-spacing="-0.011cm"/>
    </style:style>
    <style:style style:name="T92" style:family="text">
      <style:text-properties fo:letter-spacing="-0.023cm"/>
    </style:style>
    <style:style style:name="T93" style:family="text">
      <style:text-properties fo:letter-spacing="0.071cm"/>
    </style:style>
    <style:style style:name="T94" style:family="text">
      <style:text-properties fo:color="#0070bf"/>
    </style:style>
    <style:style style:name="T95" style:family="text">
      <style:text-properties fo:color="#333333" fo:font-size="5pt" style:font-size-asian="5pt"/>
    </style:style>
    <style:style style:name="T96" style:family="text">
      <style:text-properties fo:color="#333333" fo:font-size="5pt" fo:letter-spacing="0.041cm" style:font-size-asian="5pt"/>
    </style:style>
    <style:style style:name="T97" style:family="text">
      <style:text-properties fo:color="#333333" fo:font-size="5pt" fo:letter-spacing="0.042cm" style:font-size-asian="5pt"/>
    </style:style>
    <style:style style:name="T98" style:family="text">
      <style:text-properties fo:letter-spacing="0.064cm"/>
    </style:style>
    <style:style style:name="T99" style:family="text">
      <style:text-properties fo:letter-spacing="0.067cm"/>
    </style:style>
    <style:style style:name="T100" style:family="text">
      <style:text-properties fo:letter-spacing="0.039cm"/>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TextSection">
        <text:p text:style-name="P9"><text:span text:style-name="T1">Modello</text:span><text:span text:style-name="T3"> </text:span><text:span text:style-name="T1">di Manifestazione</text:span><text:span text:style-name="T5"> </text:span><text:span text:style-name="T1">d’interesse</text:span></text:p>
        <text:p text:style-name="P11"/>
        <text:p text:style-name="P11"/>
        <text:p text:style-name="P1"><text:span text:style-name="T11">Comune</text:span><text:span text:style-name="T14"> </text:span><text:span text:style-name="T11">di</text:span><text:span text:style-name="T17"> </text:span><text:span text:style-name="T11">Bientina P.zza</text:span><text:span text:style-name="T19"> </text:span><text:span text:style-name="T11">Vittorio Emanuele II°,</text:span><text:span text:style-name="T21"> </text:span><text:span text:style-name="T23">53</text:span></text:p>
        <text:p text:style-name="P21">PEC:<text:span text:style-name="T3"> </text:span><text:a xlink:type="simple" xlink:href="mailto:comune.bientina.pi.it@cert.legalmail.it" text:style-name="Internet_20_link" text:visited-style-name="Visited_20_Internet_20_Link"><text:span text:style-name="T46">comune.bientina.pi.it@cert.legalmail.it</text:span></text:a></text:p>
        <text:p text:style-name="P22"><text:a xlink:type="simple" xlink:href="mailto:cervaldera@pec.it" text:style-name="Internet_20_link" text:visited-style-name="Visited_20_Internet_20_Link"><text:span text:style-name="T46">cervaldera@pec.it</text:span></text:a></text:p>
        <text:p text:style-name="P11"/>
        <text:p text:style-name="P23"><text:span text:style-name="T51">COMUNITA’</text:span><text:span text:style-name="T52"> </text:span><text:span text:style-name="T51">ENERGETICA</text:span><text:span text:style-name="T53"> </text:span><text:span text:style-name="T51">RINNOVABILE </text:span><text:span text:style-name="T50">“CER VALDERA - ETS”</text:span></text:p>
        <text:p text:style-name="P24"><text:span text:style-name="T1">OGGETTO:</text:span><text:span text:style-name="T55"> </text:span><text:span text:style-name="T1">Manifestazione</text:span><text:span text:style-name="T7"> </text:span><text:span text:style-name="T1">d’interesse</text:span> <text:span text:style-name="T1">per</text:span><text:span text:style-name="T43"> </text:span><text:span text:style-name="T1">la</text:span><text:span text:style-name="T5"> </text:span><text:span text:style-name="T1">partecipazione</text:span><text:span text:style-name="T7"> </text:span><text:span text:style-name="T1">alla</text:span><text:span text:style-name="T43"> </text:span><text:span text:style-name="T1">Comunità</text:span><text:span text:style-name="T5"> </text:span><text:span text:style-name="T1">Energetica</text:span><text:span text:style-name="T5"> </text:span><text:span text:style-name="T1">“CER</text:span><text:span text:style-name="T5"> </text:span><text:span text:style-name="T1">Valdera</text:span><text:span text:style-name="T5"> </text:span><text:span text:style-name="T1">-</text:span><text:span text:style-name="T57"> </text:span><text:span text:style-name="T1">ETS”</text:span></text:p>
        <text:p text:style-name="P11"/>
        <text:p text:style-name="P14"/>
        <text:p text:style-name="P2"><text:span text:style-name="T59">In</text:span><text:span text:style-name="T60"> </text:span><text:span text:style-name="T59">caso</text:span><text:span text:style-name="T61"> </text:span><text:span text:style-name="T59">di</text:span><text:span text:style-name="T62"> </text:span><text:span text:style-name="T59">persone</text:span><text:span text:style-name="T61"> </text:span><text:span text:style-name="T63">fisiche</text:span></text:p>
        <text:p text:style-name="Text_20_body"><text:span text:style-name="T7">Il/la</text:span><text:span text:style-name="T43"> </text:span><text:span text:style-name="T7">sottoscritto/a ..................................................................................................................................................</text:span></text:p>
        <text:p text:style-name="P25"><text:span text:style-name="T1">nato/a</text:span> <text:span text:style-name="T1">a</text:span><text:span text:style-name="T65"> </text:span><text:span text:style-name="T1">…………………………………………………………………………………………………………</text:span><text:span text:style-name="T57"> </text:span><text:span text:style-name="T1">il</text:span><text:span text:style-name="T66"> </text:span><text:span text:style-name="T1">.................................................</text:span></text:p>
        <text:p text:style-name="Text_20_body"><text:span text:style-name="T7">Residente</text:span><text:span text:style-name="T39"> </text:span><text:span text:style-name="T7">in</text:span><text:span text:style-name="T41"> </text:span><text:span text:style-name="T7">……………….................................................,</text:span><text:span text:style-name="T41"> </text:span><text:span text:style-name="T7">Via</text:span><text:span text:style-name="T41"> </text:span><text:span text:style-name="T7">………………………………………………………………..</text:span><text:span text:style-name="T54"> </text:span><text:span text:style-name="T7">n.</text:span><text:span text:style-name="T39"> </text:span><text:span text:style-name="T7">.......</text:span></text:p>
        <text:p text:style-name="Text_20_body"><text:span text:style-name="T1">PEC</text:span><text:span text:style-name="T65"> </text:span><text:span text:style-name="T1">………………………………………………………………………………</text:span><text:span text:style-name="T68"> </text:span><text:span text:style-name="T1">email</text:span><text:span text:style-name="T65"> </text:span><text:span text:style-name="T1">……………..……….....................................................</text:span></text:p>
        <text:p text:style-name="Text_20_body"><text:span text:style-name="T7">Telefono</text:span><text:span text:style-name="T55"> </text:span><text:span text:style-name="T7">....................................................</text:span></text:p>
        <text:p text:style-name="P3"><text:span text:style-name="T59">In</text:span><text:span text:style-name="T60"> </text:span><text:span text:style-name="T59">caso</text:span><text:span text:style-name="T61"> </text:span><text:span text:style-name="T59">di</text:span><text:span text:style-name="T62"> </text:span><text:span text:style-name="T59">persone</text:span><text:span text:style-name="T61"> </text:span><text:span text:style-name="T63">giuridiche:</text:span></text:p>
        <text:p text:style-name="Text_20_body"><text:span text:style-name="T7">Il/la</text:span><text:span text:style-name="T43"> </text:span><text:span text:style-name="T7">sottoscritto/a ..............................................................................................................................................</text:span></text:p>
        <text:p text:style-name="P25"><text:span text:style-name="T1">nato/a</text:span> <text:span text:style-name="T1">a</text:span><text:span text:style-name="T65"> </text:span><text:span text:style-name="T1">…………………………………………………………………………………………………………</text:span><text:span text:style-name="T57"> </text:span><text:span text:style-name="T1">il</text:span><text:span text:style-name="T66"> </text:span><text:span text:style-name="T1">...............................................</text:span></text:p>
        <text:p text:style-name="Text_20_body"><text:span text:style-name="T7">Residente</text:span><text:span text:style-name="T39"> </text:span><text:span text:style-name="T7">in</text:span><text:span text:style-name="T41"> </text:span><text:span text:style-name="T7">……………….................................................,</text:span><text:span text:style-name="T41"> </text:span><text:span text:style-name="T7">Via</text:span><text:span text:style-name="T41"> </text:span><text:span text:style-name="T7">………………………………………………………………..</text:span><text:span text:style-name="T54"> </text:span><text:span text:style-name="T7">n.</text:span><text:span text:style-name="T39"> </text:span><text:span text:style-name="T7">......</text:span></text:p>
        <text:p text:style-name="P4"><text:span text:style-name="T3">in</text:span><text:tab/><text:span text:style-name="T7">qualità</text:span><text:tab/><text:span text:style-name="T3">di</text:span><text:tab/><text:span text:style-name="T7">legale</text:span><text:tab/><text:span text:style-name="T7">rappresentante dell’impresa/ente/associazione</text:span></text:p>
        <text:p text:style-name="P2"><text:span text:style-name="T10">…………………………………............................................................................................................................................</text:span></text:p>
        <text:p text:style-name="P25">con<text:span text:style-name="T3"> </text:span>sede<text:span text:style-name="T3"> </text:span>in<text:span text:style-name="T1"> </text:span><text:span text:style-name="T7">.............................................................................................................................................................</text:span></text:p>
        <text:p text:style-name="Text_20_body">con<text:span text:style-name="T64"> </text:span>codice<text:span text:style-name="T41"> </text:span>fiscale<text:span text:style-name="T54"> </text:span>n.<text:span text:style-name="T64"> </text:span><text:span text:style-name="T7">..............................................................................................................................................</text:span></text:p>
        <text:p text:style-name="P5">con<text:span text:style-name="T45"> </text:span>partita<text:span text:style-name="T54"> </text:span>IVA<text:span text:style-name="T54"> </text:span>n.<text:span text:style-name="T45"> </text:span><text:span text:style-name="T7">..................................................................................................................................................</text:span></text:p>
        <text:p text:style-name="P5"><text:span text:style-name="T1">PEC</text:span><text:span text:style-name="T65"> </text:span><text:span text:style-name="T1">………………………………………………………………………………</text:span><text:span text:style-name="T68"> </text:span><text:span text:style-name="T1">email</text:span><text:span text:style-name="T65"> </text:span><text:span text:style-name="T1">……………..……….....................................................</text:span></text:p>
        <text:p text:style-name="Text_20_body"><text:span text:style-name="T7">Telefono</text:span><text:span text:style-name="T55"> </text:span><text:span text:style-name="T7">....................................................</text:span></text:p>
        <text:p text:style-name="P11"/>
        <text:p text:style-name="P11"/>
        <text:p text:style-name="P28">Preso<text:span text:style-name="T69"> </text:span>atto<text:span text:style-name="T70"> </text:span>dell’Avviso<text:span text:style-name="T69"> </text:span>di<text:span text:style-name="T70"> </text:span>manifestazione<text:span text:style-name="T70"> </text:span>d’interesse<text:span text:style-name="T71"> </text:span>per<text:span text:style-name="T72"> </text:span>la<text:span text:style-name="T69"> </text:span>partecipazione<text:span text:style-name="T69"> </text:span>alla<text:span text:style-name="T69"> </text:span>Comunità<text:span text:style-name="T69"> </text:span>Energetica<text:span text:style-name="T69"> </text:span>“CER Valdera - ETS”</text:p>
        <text:p text:style-name="P30"><text:span text:style-name="T7">MANIFESTA</text:span></text:p>
        <text:p text:style-name="P14"/>
        <text:p text:style-name="Text_20_body">Il<text:span text:style-name="T73"> </text:span>proprio<text:span text:style-name="T74"> </text:span>interesse<text:span text:style-name="T74"> </text:span>a<text:span text:style-name="T74"> </text:span>partecipare<text:span text:style-name="T73"> </text:span>alla<text:span text:style-name="T74"> </text:span>Comunità<text:span text:style-name="T74"> </text:span>Energetica<text:span text:style-name="T74"> </text:span>Rinnovabile<text:span text:style-name="T74"> </text:span>“CER<text:span text:style-name="T75"> </text:span>Valdera<text:span text:style-name="T73"> </text:span>-<text:span text:style-name="T74"> </text:span>ETS”<text:span text:style-name="T74"> </text:span>in<text:span text:style-name="T74"> </text:span>qualità<text:span text:style-name="T74"> </text:span>di <text:span text:style-name="T7">associato.</text:span></text:p>
        <text:p text:style-name="P11"/>
        <text:p text:style-name="P25">E,<text:span text:style-name="T54"> </text:span>per<text:span text:style-name="T64"> </text:span>quanto<text:span text:style-name="T54"> </text:span>riguarda<text:span text:style-name="T54"> </text:span>il<text:span text:style-name="T76"> </text:span>profilo<text:span text:style-name="T54"> </text:span>energetico,<text:span text:style-name="T64"> </text:span>in<text:span text:style-name="T54"> </text:span>qualità<text:span text:style-name="T54"> </text:span>di<text:span text:style-name="T54"> </text:span>(barrare<text:span text:style-name="T54"> </text:span>il<text:span text:style-name="T76"> </text:span>profilo<text:span text:style-name="T54"> </text:span>di<text:span text:style-name="T54"> </text:span><text:span text:style-name="T7">appartenenza):</text:span></text:p>
        <text:p text:style-name="P11"/>
        <text:list xml:id="list5931191672556780701" text:style-name="WWNum1">
          <text:list-item>
            <text:p text:style-name="P57"><text:span text:style-name="T10">PRODUTTORE</text:span></text:p>
          </text:list-item>
          <text:list-item>
            <text:p text:style-name="P57"><text:span text:style-name="T10">CONSUMATORE</text:span></text:p>
          </text:list-item>
          <text:list-item>
            <text:p text:style-name="P58"><text:span text:style-name="T10">PRODUTTORE/CONSUMATORE</text:span></text:p>
          </text:list-item>
        </text:list>
        <text:p text:style-name="P15">A tal fine DICHIARA<text:line-break/></text:p>
      </text:section>
      <text:list xml:id="list5529230171078501095" text:style-name="WWNum2">
        <text:list-item>
          <text:p text:style-name="P60"><text:span text:style-name="T20">di aver preso visione dell’Avviso di Manifestazione di Interesse, dello Statuto e del Regolamento Operativo della CER Valdera;</text:span></text:p>
        </text:list-item>
        <text:list-item>
          <text:p text:style-name="P62"><text:soft-page-break/><text:span text:style-name="T20">che</text:span><text:span text:style-name="T24"> </text:span><text:span text:style-name="T20">nel</text:span><text:span text:style-name="T25"> </text:span><text:span text:style-name="T20">caso</text:span><text:span text:style-name="T26"> </text:span><text:span text:style-name="T20">voglia</text:span><text:span text:style-name="T25"> </text:span><text:span text:style-name="T20">partecipare</text:span><text:span text:style-name="T25"> </text:span><text:span text:style-name="T20">come</text:span><text:span text:style-name="T25"> </text:span><text:span text:style-name="T20">PRODUTTORE</text:span><text:span text:style-name="T25"> </text:span><text:span text:style-name="T20">o</text:span><text:span text:style-name="T25"> </text:span><text:span text:style-name="T20">PRODUTTORE/CONSUMATORE,</text:span><text:span text:style-name="T27"> </text:span><text:span text:style-name="T20">detiene</text:span><text:span text:style-name="T26"> </text:span><text:span text:style-name="T20">o intende</text:span><text:span text:style-name="T28"> </text:span><text:span text:style-name="T20">realizzare</text:span><text:span text:style-name="T16"> </text:span><text:span text:style-name="T20">un</text:span><text:span text:style-name="T29"> </text:span><text:span text:style-name="T20">impianto</text:span><text:span text:style-name="T28"> </text:span><text:span text:style-name="T20">rinnovabile</text:span><text:span text:style-name="T29"> </text:span><text:span text:style-name="T30">di</text:span><text:span text:style-name="T79"><text:tab/></text:span><text:span text:style-name="T20">Kw.</text:span><text:span text:style-name="T29"> </text:span><text:span text:style-name="T20">(la</text:span><text:span text:style-name="T29"> </text:span><text:span text:style-name="T31">potenza</text:span><text:span text:style-name="T32"> </text:span><text:span text:style-name="T31">non</text:span><text:span text:style-name="T15"> </text:span><text:span text:style-name="T31">può</text:span><text:span text:style-name="T15"> </text:span><text:span text:style-name="T31">essere</text:span><text:span text:style-name="T15"> </text:span><text:span text:style-name="T12">superiore</text:span></text:p>
        </text:list-item>
      </text:list>
      <text:p text:style-name="P31"><text:span text:style-name="T49">a</text:span><text:span text:style-name="T81"> </text:span><text:span text:style-name="T49">999</text:span><text:span text:style-name="T81"> </text:span><text:span text:style-name="T49">kW</text:span>)<text:span text:style-name="T82"> </text:span>e<text:span text:style-name="T83"> </text:span>che,<text:span text:style-name="T84"> </text:span>nel<text:span text:style-name="T84"> </text:span>caso<text:span text:style-name="T82"> </text:span>di<text:span text:style-name="T83"> </text:span>impianto<text:span text:style-name="T84"> </text:span>già<text:span text:style-name="T83"> </text:span>esistente,<text:span text:style-name="T84"> </text:span>questo<text:span text:style-name="T84"> </text:span>è<text:span text:style-name="T83"> </text:span>entrato<text:span text:style-name="T84"> </text:span>in<text:span text:style-name="T82"> </text:span>esercizio<text:span text:style-name="T83"> </text:span>in<text:span text:style-name="T82"> </text:span><text:span text:style-name="T1">data</text:span></text:p>
      <text:p text:style-name="P32"><text:span text:style-name="T80"><text:tab/></text:span><text:span text:style-name="T7">(successivamente</text:span> <text:span text:style-name="T7">al</text:span><text:span text:style-name="T85"> </text:span><text:span text:style-name="T7">29/05/2024);</text:span></text:p>
      <text:list xml:id="list33732000" text:continue-numbering="true" text:style-name="WWNum2">
        <text:list-item>
          <text:p text:style-name="P63"><text:span text:style-name="T20">di</text:span><text:span text:style-name="T28"> </text:span><text:span text:style-name="T20">essere</text:span><text:span text:style-name="T16"> </text:span><text:span text:style-name="T20">a</text:span><text:span text:style-name="T28"> </text:span><text:span text:style-name="T20">conoscenza</text:span><text:span text:style-name="T29"> </text:span><text:span text:style-name="T20">delle</text:span><text:span text:style-name="T16"> </text:span><text:span text:style-name="T20">regole</text:span><text:span text:style-name="T13"> </text:span><text:span text:style-name="T20">da</text:span><text:span text:style-name="T29"> </text:span><text:span text:style-name="T20">rispettare</text:span><text:span text:style-name="T16"> </text:span><text:span text:style-name="T20">e</text:span><text:span text:style-name="T29"> </text:span><text:span text:style-name="T20">in</text:span><text:span text:style-name="T28"> </text:span><text:span text:style-name="T20">particolare</text:span><text:span text:style-name="T28"> </text:span><text:span text:style-name="T33">che:</text:span></text:p>
        </text:list-item>
      </text:list>
      <text:p text:style-name="P33"><text:span text:style-name="T88">✔</text:span><text:span text:style-name="T89">i soggetti partecipanti condividono l’energia prodotta utilizzando la rete di distribuzione </text:span><text:span text:style-name="T8">esistente;</text:span></text:p>
      <text:p text:style-name="P34"><text:span text:style-name="T87">✔</text:span>l’energia condivisa è pari al valore minimo, in ciascun periodo orario, tra l’energia elettrica prodotta e immessa in rete dagli impianti a fonti rinnovabili e l’energia elettrica prelevata dall’insieme dei clienti finali associati;</text:p>
      <text:p text:style-name="P36"><text:span text:style-name="T87">✔</text:span>l’energia è condivisa per l‘autoconsumo istantaneo, che può avvenire anche attraverso sistemi di accumulo;</text:p>
      <text:p text:style-name="P37"><text:span text:style-name="T87">✔</text:span>nel caso di comunità energetiche rinnovabili, per ciascuna delle configurazioni di autoconsumo attivate, i punti di prelievo dei consumatori e i punti di immissione degli impianti sono ubicati su reti elettriche di bassa tensione sottese alla medesima cabina di trasformazione MT/BT</text:p>
      <text:p text:style-name="P35"><text:span text:style-name="T87">✔</text:span>nel caso di auto consumatori di energia rinnovabile che agiscono collettivamente, gli stessi devono trovarsi nello stesso edificio o condominio.</text:p>
      <text:p text:style-name="P11"/>
      <text:p text:style-name="P16"/>
      <text:p text:style-name="P29"><text:span text:style-name="T7">AUTORIZZA</text:span></text:p>
      <text:p text:style-name="P11"/>
      <text:list xml:id="list7927575551440646319" text:style-name="WWNum3">
        <text:list-item>
          <text:p text:style-name="P64"><text:span text:style-name="T20">il</text:span><text:span text:style-name="T16"> </text:span><text:span text:style-name="T20">Comune</text:span><text:span text:style-name="T28"> </text:span><text:span text:style-name="T20">di</text:span><text:span text:style-name="T28"> </text:span><text:span text:style-name="T20">Bientina</text:span><text:span text:style-name="T28"> </text:span><text:span text:style-name="T20">e</text:span><text:span text:style-name="T16"> </text:span><text:span text:style-name="T20">la</text:span><text:span text:style-name="T28"> </text:span><text:span text:style-name="T20">CER</text:span><text:span text:style-name="T28"> </text:span><text:span text:style-name="T20">Valdera</text:span><text:span text:style-name="T28"> </text:span><text:span text:style-name="T20">-</text:span><text:span text:style-name="T28"> </text:span><text:span text:style-name="T20">ETS</text:span><text:span text:style-name="T28"> </text:span><text:span text:style-name="T20">al</text:span><text:span text:style-name="T16"> </text:span><text:span text:style-name="T20">trattamento</text:span><text:span text:style-name="T28"> </text:span><text:span text:style-name="T20">dei</text:span><text:span text:style-name="T16"> </text:span><text:span text:style-name="T20">dati</text:span><text:span text:style-name="T16"> </text:span><text:span text:style-name="T20">personali</text:span><text:span text:style-name="T16"> </text:span><text:span text:style-name="T20">nell’ambito</text:span><text:span text:style-name="T28"> </text:span><text:span text:style-name="T20">delle</text:span><text:span text:style-name="T16"> </text:span><text:span text:style-name="T20">attività istituzionali ovvero per l’espletamento delle proprie funzioni, in conformità alla vigente normativa sulla “data protection” (Regolamento Europeo, sulla protezione dei dati personali n. 679/2016, cd “GDPR” e D. Lgs. n 101/2018).</text:span></text:p>
        </text:list-item>
      </text:list>
      <text:p text:style-name="P10"><text:span text:style-name="T7">ALLEGA</text:span></text:p>
      <text:list xml:id="list33735782" text:continue-numbering="true" text:style-name="WWNum3">
        <text:list-item>
          <text:p text:style-name="P65"><text:span text:style-name="T20">Fotocopia</text:span><text:span text:style-name="T29"> </text:span><text:span text:style-name="T20">del</text:span><text:span text:style-name="T16"> </text:span><text:span text:style-name="T20">documento</text:span><text:span text:style-name="T13"> </text:span><text:span text:style-name="T20">d’identità,</text:span><text:span text:style-name="T28"> </text:span><text:span text:style-name="T20">fronte</text:span><text:span text:style-name="T16"> </text:span><text:span text:style-name="T20">e</text:span><text:span text:style-name="T28"> </text:span><text:span text:style-name="T20">retro,</text:span><text:span text:style-name="T22"> </text:span><text:span text:style-name="T20">in</text:span><text:span text:style-name="T16"> </text:span><text:span text:style-name="T20">corso</text:span><text:span text:style-name="T13"> </text:span><text:span text:style-name="T20">di</text:span><text:span text:style-name="T16"> </text:span><text:span text:style-name="T10">validità.</text:span></text:p>
        </text:list-item>
        <text:list-item>
          <text:p text:style-name="P59"><text:span text:style-name="T20">Copia di una bolletta dei consumi energetici (la più recente</text:span><text:span text:style-name="T10"> </text:span><text:span text:style-name="T20">completa di tutte le pagine), contenente il riepilogo dei consumi energetici degli ultimi 12 mesi.</text:span></text:p>
        </text:list-item>
        <text:list-item>
          <text:p text:style-name="P66"><text:span text:style-name="T20">Dati del contatore (POD) e dei consumi degli ultimi 12 mesi, scaricabili gratuitamente dal Portale Consumi realizzato dall’Acquirente Unico sulla base delle disposizioni di ARERA, all’indirizzo web: </text:span><text:a xlink:type="simple" xlink:href="https://www.consumienergia.it/portaleConsumi/" text:style-name="Internet_20_link" text:visited-style-name="Visited_20_Internet_20_Link"><text:span text:style-name="T20">https://www.consumienergia.it/portaleConsumi/</text:span></text:a><text:span text:style-name="T20"> (per l’accesso al servizio, riservato solo gli utenti privati, è necessario autenticarsi con il Sistema Pubblico di Identità Digitale - SPID).</text:span></text:p>
        </text:list-item>
        <text:list-item>
          <text:p text:style-name="P61"><text:span text:style-name="T20">Per il Produttore e Produttore/Consumatore: dati relativi all’impianto di produzione (ubicazione, POD, potenza, data di entrata in funzione), eventuale copia della bolletta contenente il riepilogo della produzione (dati reperibili anche tramite il GSE all’indirizzo </text:span><text:a xlink:type="simple" xlink:href="https://www.gse.it/" text:style-name="Internet_20_link" text:visited-style-name="Visited_20_Internet_20_Link"><text:span text:style-name="T90">https://www.gse.it/</text:span></text:a><text:span text:style-name="T20">)</text:span></text:p>
        </text:list-item>
      </text:list>
      <text:p text:style-name="P11"/>
      <text:p text:style-name="P17"/>
      <text:p text:style-name="Text_20_body">Data<text:span text:style-name="T41"> </text:span><text:span text:style-name="T7">........................................</text:span></text:p>
      <text:p text:style-name="P14"/>
      <text:p text:style-name="P38">Firma<text:span text:style-name="T54"> </text:span><text:span text:style-name="T7">..................................................................</text:span></text:p>
      <text:p text:style-name="P12"/>
      <text:p text:style-name="P56"><text:span text:style-name="T1">Informativa sul trattamento dei dati personali </text:span>(Art. 13 Regolamento UE 2016/679)</text:p>
      <text:p text:style-name="P18"/>
      <text:p text:style-name="P39">Il<text:span text:style-name="T3"> </text:span>Comune<text:span text:style-name="T1"> </text:span>di<text:span text:style-name="T1"> </text:span>Bientina<text:span text:style-name="T1"> </text:span>tutela<text:span text:style-name="T1"> </text:span>la<text:span text:style-name="T3"> </text:span>riservatezza<text:span text:style-name="T3"> </text:span>dei<text:span text:style-name="T1"> </text:span>dati<text:span text:style-name="T1"> </text:span>personali<text:span text:style-name="T1"> </text:span>e<text:span text:style-name="T91"> </text:span>garantisce<text:span text:style-name="T1"> </text:span>ad<text:span text:style-name="T7"> </text:span>essi<text:span text:style-name="T3"> </text:span>la<text:span text:style-name="T1"> </text:span>necessaria<text:span text:style-name="T3"> </text:span>protezione<text:span text:style-name="T1"> </text:span>da ogni evento che possa metterli a rischio di violazione. Ai sensi del Regolamento UE 2016/679 (di seguito GDPR), ed in relazione ai dati personali riguardanti persone fisiche oggetto di trattamento, il Comune la informa di quanto segue:</text:p>
      <text:p text:style-name="P14"/>
      <text:p text:style-name="P7">1<text:span text:style-name="T92"> </text:span>-<text:span text:style-name="T76"> </text:span>Titolare<text:span text:style-name="T76"> </text:span>del<text:span text:style-name="T76"> </text:span><text:span text:style-name="T7">trattamento</text:span></text:p>
      <text:p text:style-name="P41">Titolare<text:span text:style-name="T91"> </text:span>del<text:span text:style-name="T3"> </text:span>trattamento<text:span text:style-name="T3"> </text:span>dei<text:span text:style-name="T91"> </text:span>dati<text:span text:style-name="T3"> </text:span>è<text:span text:style-name="T91"> </text:span>il<text:span text:style-name="T3"> </text:span>Comune<text:span text:style-name="T3"> </text:span>di<text:span text:style-name="T91"> </text:span>Bientina,<text:span text:style-name="T1"> </text:span>P.zza<text:span text:style-name="T91"> </text:span>Vittorio<text:span text:style-name="T45"> </text:span>Emanuele<text:span text:style-name="T3"> </text:span>II°<text:span text:style-name="T3"> </text:span>56031<text:span text:style-name="T3"> </text:span>Bientina,<text:span text:style-name="T91"> </text:span>pec: <text:a xlink:type="simple" xlink:href="mailto:comune.bientina.pi.it@cert.legalmail.it" text:style-name="Internet_20_link" text:visited-style-name="Visited_20_Internet_20_Link"><text:span text:style-name="T46">comune.bientina.pi.it@cert.legalmail.it</text:span></text:a></text:p>
      <text:list xml:id="list772694741746395415" text:style-name="WWNum4">
        <text:list-item>
          <text:p text:style-name="P68"><text:span text:style-name="T33">Responsabile</text:span><text:span text:style-name="T18"> </text:span><text:span text:style-name="T33">Protezione</text:span><text:span text:style-name="T18"> </text:span><text:span text:style-name="T33">Dati</text:span><text:span text:style-name="T34"> </text:span><text:span text:style-name="T33">(RPD)</text:span></text:p>
        </text:list-item>
      </text:list>
      <text:p text:style-name="P43">Si.Qu.Am srl con sede in Via Marcopolo n. 72 - 56031 - Bientina (email: <text:a xlink:type="simple" xlink:href="mailto:info@siquam.it" text:style-name="Internet_20_link" text:visited-style-name="Visited_20_Internet_20_Link">info@siquam.it</text:a><text:span text:style-name="T93"> </text:span>pec: <text:a xlink:type="simple" xlink:href="mailto:pcsystemsiquam@legismail.it" text:style-name="Internet_20_link" text:visited-style-name="Visited_20_Internet_20_Link">pcsystemsiquam@legismail.it</text:a> - referente Dott. Simone BRUN</text:p>
      <text:p text:style-name="P11"/>
      <text:list xml:id="list33748822" text:continue-numbering="true" text:style-name="WWNum4">
        <text:list-item>
          <text:p text:style-name="P67"><text:span text:style-name="T33">Finalità</text:span><text:span text:style-name="T20"> </text:span><text:span text:style-name="T33">del</text:span><text:span text:style-name="T35"> </text:span><text:span text:style-name="T33">trattamento</text:span><text:span text:style-name="T18"> </text:span><text:span text:style-name="T33">dei</text:span><text:span text:style-name="T36"> </text:span><text:span text:style-name="T33">dati</text:span></text:p>
        </text:list-item>
      </text:list>
      <text:p text:style-name="P45">I dati personali sono raccolti e trattati in fu per l’esecuzione dei compiti di interesse pubblico e connessi all’esercizio dei pubblici poteri. In particolare modo il trattamento dei dati personali verrà eseguito per le finalità relative alle seguenti procedure:</text:p>
      <text:p text:style-name="P46">PRESENTAZIONE MANIFESTAZIONE DI INTERESSE PER ADESIONE ALLA COSTITUENDA COMUNITA’ ANEREGTICA PROMOSSA DAL COMUNE DI BIENTINA</text:p>
      <text:p text:style-name="P11"/>
      <text:list xml:id="list33747573" text:continue-numbering="true" text:style-name="WWNum4">
        <text:list-item>
          <text:p text:style-name="P67"><text:span text:style-name="T33">Base</text:span><text:span text:style-name="T18"> </text:span><text:span text:style-name="T33">giuridica</text:span><text:span text:style-name="T35"> </text:span><text:span text:style-name="T33">del</text:span><text:span text:style-name="T36"> </text:span><text:span text:style-name="T33">trattamento</text:span></text:p>
        </text:list-item>
      </text:list>
      <text:p text:style-name="P40">Il trattamento dei dati personali si fonda sulle seguenti basi giuridiche: necessità del trattamento per l'esecuzione<text:span text:style-name="T43"> </text:span>di<text:span text:style-name="T3"> </text:span>un<text:span text:style-name="T5"> </text:span>compito<text:span text:style-name="T43"> </text:span>di<text:span text:style-name="T5"> </text:span>interesse<text:span text:style-name="T7"> </text:span>pubblico<text:span text:style-name="T43"> </text:span>o<text:span text:style-name="T5"> </text:span>connesso<text:span text:style-name="T43"> </text:span>all'esercizio<text:span text:style-name="T5"> </text:span>di<text:span text:style-name="T3"> </text:span>pubblici<text:span text:style-name="T5"> </text:span>poteri<text:span text:style-name="T5"> </text:span>di<text:span text:style-name="T43"> </text:span>cui<text:span text:style-name="T5"> </text:span>è<text:span text:style-name="T43"> </text:span>investito<text:span text:style-name="T5"> </text:span>il titolare del trattamento;</text:p>
      <text:p text:style-name="P11"/>
      <text:list xml:id="list33747007" text:continue-numbering="true" text:style-name="WWNum4">
        <text:list-item>
          <text:p text:style-name="P69"><text:span text:style-name="T33">Modalità</text:span><text:span text:style-name="T18"> </text:span><text:span text:style-name="T33">del</text:span><text:span text:style-name="T35"> </text:span><text:span text:style-name="T33">trattamento</text:span></text:p>
        </text:list-item>
      </text:list>
      <text:p text:style-name="P42">Il trattamento dei dati è effettuato in modo da garantirne sicurezza e riservatezza, mediante strumenti e mezzi cartacei, informatici e telematici, adottando misure di sicurezza tecniche e amministrative atte a ridurre<text:span text:style-name="T45"> </text:span>il<text:span text:style-name="T3"> </text:span>rischio<text:span text:style-name="T3"> </text:span>di<text:span text:style-name="T54"> </text:span>perdita,<text:span text:style-name="T91"> </text:span>uso<text:span text:style-name="T3"> </text:span>non<text:span text:style-name="T45"> </text:span>corretto,<text:span text:style-name="T1"> </text:span>accesso<text:span text:style-name="T45"> </text:span>non<text:span text:style-name="T3"> </text:span>autorizzato,<text:span text:style-name="T1"> </text:span>divulgazione<text:span text:style-name="T3"> </text:span>e<text:span text:style-name="T45"> </text:span>manomissione<text:span text:style-name="T3"> </text:span>dei<text:span text:style-name="T45"> </text:span>dati. I dati saranno trattati da personale allo scopo nominato ed autorizzato nonché appositamente formato.</text:p>
      <text:list xml:id="list33745054" text:continue-numbering="true" text:style-name="WWNum4">
        <text:list-item>
          <text:p text:style-name="P68"><text:span text:style-name="T10">Dati</text:span><text:span text:style-name="T28"> </text:span><text:span text:style-name="T10">oggetto</text:span><text:span text:style-name="T16"> </text:span><text:span text:style-name="T10">di</text:span><text:span text:style-name="T29"> </text:span><text:span text:style-name="T10">trattamento</text:span></text:p>
        </text:list-item>
      </text:list>
      <text:p text:style-name="P44">Dati personali di persone fisiche oggetto di trattamento sono: nome e cognome, luogo e data di nascita, residenza / indirizzo, codice fiscale, e-mail/pec, telefono, numero documento di identificazione ed ogni eventuale ulteriore dato che dovesse essere fornito dall’interessato sotto qualsivoglia forma di manifestazione esso sia proposto.</text:p>
      <text:list xml:id="list33729719" text:continue-numbering="true" text:style-name="WWNum4">
        <text:list-item>
          <text:p text:style-name="P70"><text:span text:style-name="T33">Comunicazione</text:span><text:span text:style-name="T20"> </text:span><text:span text:style-name="T33">e</text:span><text:span text:style-name="T10"> </text:span><text:span text:style-name="T33">diffusione</text:span><text:span text:style-name="T35"> </text:span><text:span text:style-name="T33">dei</text:span><text:span text:style-name="T36"> </text:span><text:span text:style-name="T33">dati</text:span></text:p>
        </text:list-item>
      </text:list>
      <text:p text:style-name="P44">I<text:span text:style-name="T1"> </text:span>dati<text:span text:style-name="T7"> </text:span>personali<text:span text:style-name="T43"> </text:span>sono<text:span text:style-name="T7"> </text:span>comunicati<text:span text:style-name="T43"> </text:span>ai<text:span text:style-name="T1"> </text:span>soggetti<text:span text:style-name="T7"> </text:span>a<text:span text:style-name="T1"> </text:span>cui<text:span text:style-name="T7"> </text:span>i<text:span text:style-name="T43"> </text:span>dati<text:span text:style-name="T7"> </text:span>debbano<text:span text:style-name="T43"> </text:span>essere<text:span text:style-name="T7"> </text:span>trasmessi<text:span text:style-name="T1"> </text:span>per<text:span text:style-name="T7"> </text:span>obbligo<text:span text:style-name="T43"> </text:span>di<text:span text:style-name="T7"> </text:span>legge<text:span text:style-name="T1"> </text:span>in<text:span text:style-name="T7"> </text:span>capo al Comune di Bientina</text:p>
      <text:p text:style-name="P48">In particolare per consentire al Comune l’esercizio delle sue proprie funzioni pubbliche. I dati personali saranno trasmessi alla Comunità Energetica Rinnovabile CER VALDERA – ETS c/o Comune di Capannoli Via Volterrana, 223 Capannoli (PI) PEC: <text:a xlink:type="simple" xlink:href="mailto:cervaldera@pec.it" text:style-name="Internet_20_link" text:visited-style-name="Visited_20_Internet_20_Link">cervaldera@pec.it</text:a><text:span text:style-name="T94"> </text:span>con la quale il Comune di Bientina condivide la costituzione della Comunità energetica.</text:p>
      <text:p text:style-name="P14"/>
      <text:list xml:id="list33755515" text:continue-numbering="true" text:style-name="WWNum4">
        <text:list-item>
          <text:p text:style-name="P71"><text:span text:style-name="T33">Trasferimento</text:span><text:span text:style-name="T18"> </text:span><text:span text:style-name="T33">dei</text:span><text:span text:style-name="T37"> </text:span><text:span text:style-name="T33">dati</text:span></text:p>
        </text:list-item>
      </text:list>
      <text:p text:style-name="P49">Il Comune non trasferirà i dati personali in Stati Terzi non appartenenti all’Unione Europea né ad organizzazioni internazionali senza il formale consenso.</text:p>
      <text:list xml:id="list33744384" text:continue-numbering="true" text:style-name="WWNum4">
        <text:list-item>
          <text:p text:style-name="P72"><text:span text:style-name="T33">Periodo</text:span><text:span text:style-name="T18"> </text:span><text:span text:style-name="T33">di</text:span><text:span text:style-name="T20"> </text:span><text:span text:style-name="T33">conservazione</text:span><text:span text:style-name="T10"> </text:span><text:span text:style-name="T33">dei</text:span><text:span text:style-name="T20"> </text:span><text:span text:style-name="T33">dati</text:span></text:p>
        </text:list-item>
      </text:list>
      <text:p text:style-name="P39">Il<text:span text:style-name="T64"> </text:span>Comune<text:span text:style-name="T3"> </text:span>conserva<text:span text:style-name="T3"> </text:span>i<text:span text:style-name="T3"> </text:span>dati<text:span text:style-name="T3"> </text:span>personali<text:span text:style-name="T64"> </text:span>dell’interessato<text:span text:style-name="T64"> </text:span>fino<text:span text:style-name="T64"> </text:span>a<text:span text:style-name="T43"> </text:span>quando<text:span text:style-name="T3"> </text:span>sarà<text:span text:style-name="T64"> </text:span>necessario<text:span text:style-name="T41"> </text:span>o<text:span text:style-name="T43"> </text:span>consentito<text:span text:style-name="T3"> </text:span>alla<text:span text:style-name="T3"> </text:span>luce<text:span text:style-name="T64"> </text:span>delle finalità per le quali i dati personali sono stati ottenuti e, in ogni caso, per il tempo previsto dalle norme e dalle disposizioni in materia di conservazione della documentazione amministrativa e della normativa in materia<text:span text:style-name="T43"> </text:span>Legge<text:span text:style-name="T3"> </text:span>in<text:span text:style-name="T43"> </text:span>materia.<text:span text:style-name="T43"> </text:span>I<text:span text:style-name="T45"> </text:span>suoi<text:span text:style-name="T45"> </text:span>dati<text:span text:style-name="T3"> </text:span>potranno<text:span text:style-name="T43"> </text:span>essere<text:span text:style-name="T91"> </text:span>conservati<text:span text:style-name="T3"> </text:span>nell’archivio<text:span text:style-name="T3"> </text:span>storico<text:span text:style-name="T43"> </text:span>del<text:span text:style-name="T3"> </text:span>Comune<text:span text:style-name="T3"> </text:span>di<text:span text:style-name="T43"> </text:span>Bientina.</text:p>
      <text:p text:style-name="P11"/>
      <text:list xml:id="list33742405" text:continue-numbering="true" text:style-name="WWNum4">
        <text:list-item>
          <text:p text:style-name="P73"><text:span text:style-name="T33">Diritti</text:span><text:span text:style-name="T18"> </text:span><text:span text:style-name="T10">dell’interessato</text:span></text:p>
        </text:list-item>
      </text:list>
      <text:p text:style-name="P50">L’interessato<text:span text:style-name="T41"> </text:span>dispone<text:span text:style-name="T64"> </text:span>dei<text:span text:style-name="T41"> </text:span>diritti<text:span text:style-name="T64"> </text:span>specificati<text:span text:style-name="T39"> </text:span>negli<text:span text:style-name="T39"> </text:span>articoli<text:span text:style-name="T39"> </text:span>da<text:span text:style-name="T41"> </text:span>15<text:span text:style-name="T64"> </text:span>a<text:span text:style-name="T41"> </text:span>22<text:span text:style-name="T45"> </text:span>del<text:span text:style-name="T39"> </text:span>GDPR,<text:span text:style-name="T64"> </text:span>di<text:span text:style-name="T76"> </text:span>seguito<text:span text:style-name="T64"> </text:span>indicati: <text:span text:style-name="T49">Diritto di accesso (Art.15</text:span>)</text:p>
      <text:p text:style-name="P47">Lei ha il diritto di ottenere dal Titolare del trattamento la conferma che sia o meno in corso un trattamento di dati personali che lo riguardano e in tal caso, di ottenere l’accesso ai dati personali e alle informazioni relative al trattamento medesimo (finalità, categorie di dati trattate, destinatari dei dati, periodo di conservazione dei dati, esistenza<text:span text:style-name="T5"> </text:span>di procedimento automatizzato, diritto a<text:span text:style-name="T5"> </text:span>proporre reclamo<text:span text:style-name="T5"> </text:span>ad un’Autorità di controllo, diritto di rettifica, limitazione, cancellazione dei dati).</text:p>
      <text:p text:style-name="P6"><text:span text:style-name="T9">Diritto</text:span><text:span text:style-name="T40"> </text:span><text:span text:style-name="T9">di</text:span><text:span text:style-name="T42"> </text:span><text:span text:style-name="T9">rettifica</text:span><text:span text:style-name="T42"> </text:span><text:span text:style-name="T9">(Art.16</text:span><text:span text:style-name="T7">)</text:span></text:p>
      <text:p text:style-name="P47">Lei ha il diritto di ottenere dal Titolare del trattamento la rettifica dei dati personali non corretti senza ingiustificato ritardo. Avuto riguardo alle finalità̀ del trattamento sopra indicate, Lei ha il diritto di ottenere l'integrazione dei dati personali incompleti, anche fornendo, a tal fine,<text:span text:style-name="T5"> </text:span>una<text:span text:style-name="T7"> </text:span>dichiarazione successiva.</text:p>
      <text:p text:style-name="P26"><text:span text:style-name="T2">Diritto</text:span><text:span text:style-name="T9"> </text:span><text:span text:style-name="T2">alla</text:span><text:span text:style-name="T56"> </text:span><text:span text:style-name="T2">cancellazione</text:span><text:span text:style-name="T44"> </text:span><text:span text:style-name="T2">(Art.</text:span><text:span text:style-name="T86"> </text:span><text:span text:style-name="T4">17</text:span><text:span text:style-name="T3">)</text:span></text:p>
      <text:p text:style-name="P44">Lei ha il diritto di ottenere dal Titolare del trattamento la cancellazione dei dati personali che La riguardano senza ingiustificato ritardo ed il Titolare del trattamento ha l’obbligo di adempiere a tale richiesta senza ingiustificato ritardo.</text:p>
      <text:p text:style-name="P6"><text:span text:style-name="T2">Diritto</text:span><text:span text:style-name="T6"> </text:span><text:span text:style-name="T2">di</text:span><text:span text:style-name="T58"> </text:span><text:span text:style-name="T2">limitazione</text:span><text:span text:style-name="T6"> </text:span><text:span text:style-name="T2">del</text:span><text:span text:style-name="T44"> </text:span><text:span text:style-name="T2">trattamento (Art.18</text:span><text:span text:style-name="T1">)</text:span></text:p>
      <text:p text:style-name="P40">Lei ha il<text:span text:style-name="T5"> </text:span>diritto di<text:span text:style-name="T5"> </text:span>ottenere<text:span text:style-name="T7"> </text:span>dal Titolare<text:span text:style-name="T5"> </text:span>del<text:span text:style-name="T5"> </text:span>trattamento la limitazione del trattamento dei<text:span text:style-name="T5"> </text:span>Suoi<text:span text:style-name="T5"> </text:span>dati personali <text:span text:style-name="T7">allorquando:</text:span></text:p>
      <text:p text:style-name="P51"><text:span text:style-name="T95">1) </text:span>nel caso in cui Lei contesti l'esattezza dei dati personali, per il periodo necessario al Titolare del trattamento per riscontrare l'esattezza di essi;</text:p>
      <text:p text:style-name="P52"><text:span text:style-name="T95">1)</text:span><text:span text:style-name="T96"> </text:span>nel caso in cui il trattamento sia illecito e Lei si opponga alla cancellazione dei Suoi dati ma ne chieda, invece, la limitazione dell'utilizzo;</text:p>
      <text:p text:style-name="P53"><text:span text:style-name="T95">c)</text:span><text:span text:style-name="T96"> </text:span>nonostante<text:span text:style-name="T5"> </text:span>il<text:span text:style-name="T5"> </text:span>Titolare<text:span text:style-name="T43"> </text:span>del<text:span text:style-name="T5"> </text:span>trattamento<text:span text:style-name="T5"> </text:span>non<text:span text:style-name="T43"> </text:span>ne<text:span text:style-name="T5"> </text:span>necessiti<text:span text:style-name="T5"> </text:span>più<text:span text:style-name="T5"> </text:span>ai<text:span text:style-name="T5"> </text:span>fini<text:span text:style-name="T5"> </text:span>del<text:span text:style-name="T43"> </text:span>trattamento,<text:span text:style-name="T5"> </text:span>i<text:span text:style-name="T5"> </text:span>dati<text:span text:style-name="T5"> </text:span>personali<text:span text:style-name="T5"> </text:span>sono<text:span text:style-name="T5"> </text:span>a Lei necessari per l'accertamento, l'esercizio o la difesa di un diritto in sede giudiziaria;</text:p>
      <text:p text:style-name="P53"><text:span text:style-name="T95">c)</text:span><text:span text:style-name="T97"> </text:span>l'interessato si è opposto al trattamento ai sensi dell'articolo 21, paragrafo 1, in attesa della verifica in merito all'eventuale prevalenza dei motivi legittimi del titolare del trattamento rispetto a quelli <text:span text:style-name="T7">dell'interessato.</text:span></text:p>
      <text:p text:style-name="P7"><text:span text:style-name="T2">Diritto</text:span><text:span text:style-name="T4"> </text:span><text:span text:style-name="T2">alla</text:span><text:span text:style-name="T49"> </text:span><text:span text:style-name="T2">portabilità</text:span><text:span text:style-name="T56"> </text:span><text:span text:style-name="T2">dei</text:span><text:span text:style-name="T44"> </text:span><text:span text:style-name="T2">dati</text:span><text:span text:style-name="T56"> </text:span><text:span text:style-name="T2">(Art.20</text:span><text:span text:style-name="T1">)</text:span></text:p>
      <text:p text:style-name="P39">Lei ha il diritto di ricevere in un formato strutturato, di uso comune e leggibile da dispositivo automatico i dati<text:span text:style-name="T45"> </text:span>personali<text:span text:style-name="T54"> </text:span>che<text:span text:style-name="T45"> </text:span>La<text:span text:style-name="T54"> </text:span>riguardano<text:span text:style-name="T54"> </text:span>forniti<text:span text:style-name="T45"> </text:span>a<text:span text:style-name="T45"> </text:span>un<text:span text:style-name="T45"> </text:span>Titolare<text:span text:style-name="T54"> </text:span>del<text:span text:style-name="T54"> </text:span>trattamento<text:span text:style-name="T54"> </text:span>ed<text:span text:style-name="T45"> </text:span>ha<text:span text:style-name="T54"> </text:span>il<text:span text:style-name="T45"> </text:span>diritto<text:span text:style-name="T45"> </text:span>di<text:span text:style-name="T45"> </text:span>trasmettere<text:span text:style-name="T54"> </text:span>tali<text:span text:style-name="T45"> </text:span>dati<text:span text:style-name="T54"> </text:span>ad un altro Titolare del trattamento senza impedimenti da parte del Titolare del trattamento cui li ha forniti. Nell'esercitare i propri diritti relativamente alla portabilità̀ dei dati giusto quanto sopra, Lei ha il diritto di ottenere la trasmissione diretta dei dati personali da un titolare del trattamento all'altro, se tecnicamente <text:span text:style-name="T7">fattibile.</text:span></text:p>
      <text:p text:style-name="P8"><text:span text:style-name="T2">Diritto</text:span><text:span text:style-name="T6"> </text:span><text:span text:style-name="T2">di</text:span><text:span text:style-name="T56"> </text:span><text:span text:style-name="T2">opposizione</text:span><text:span text:style-name="T9"> </text:span><text:span text:style-name="T2">(Art.21</text:span><text:span text:style-name="T1">)</text:span></text:p>
      <text:p text:style-name="P54">Lei ha il diritto di opporsi in qualsiasi momento, per motivi connessi alla Sua situazione particolare, al trattamento<text:span text:style-name="T91"> </text:span>dei<text:span text:style-name="T54"> </text:span>dati<text:span text:style-name="T91"> </text:span>personali<text:span text:style-name="T91"> </text:span>che<text:span text:style-name="T91"> </text:span>La<text:span text:style-name="T91"> </text:span>riguardano<text:span text:style-name="T91"> </text:span>ai<text:span text:style-name="T91"> </text:span>sensi<text:span text:style-name="T54"> </text:span>dell'articolo<text:span text:style-name="T54"> </text:span>6,<text:span text:style-name="T64"> </text:span>paragrafo<text:span text:style-name="T91"> </text:span>1,<text:span text:style-name="T3"> </text:span>lettere<text:span text:style-name="T54"> </text:span>e)<text:span text:style-name="T91"> </text:span>o<text:span text:style-name="T54"> </text:span>f),<text:span text:style-name="T3"> </text:span>compresa la profilazione sulla base di tali disposizioni.</text:p>
      <text:p text:style-name="P7"><text:span text:style-name="T2">Diritto</text:span><text:span text:style-name="T56"> </text:span><text:span text:style-name="T2">di</text:span><text:span text:style-name="T67"> </text:span><text:span text:style-name="T2">non</text:span><text:span text:style-name="T9"> </text:span><text:span text:style-name="T2">essere</text:span><text:span text:style-name="T56"> </text:span><text:span text:style-name="T2">sottoposto</text:span><text:span text:style-name="T44"> </text:span><text:span text:style-name="T2">a</text:span><text:span text:style-name="T58"> </text:span><text:span text:style-name="T2">processo</text:span><text:span text:style-name="T6"> </text:span><text:span text:style-name="T2">decisionale</text:span><text:span text:style-name="T6"> </text:span><text:span text:style-name="T2">automatizzato,</text:span><text:span text:style-name="T6"> </text:span><text:span text:style-name="T2">compresa</text:span><text:span text:style-name="T6"> </text:span><text:span text:style-name="T2">la</text:span><text:span text:style-name="T9"> </text:span><text:span text:style-name="T2">profilazione</text:span><text:span text:style-name="T9"> </text:span><text:span text:style-name="T2">(Art.22</text:span><text:span text:style-name="T1">)</text:span></text:p>
      <text:p text:style-name="P39">Lei ha il diritto di non essere sottoposto a una decisione basata unicamente sul trattamento automatizzato, compresa la profilazione, che produca effetti giuridici che La riguardino o che incida in modo analogo significativamente sulla Sua persona.</text:p>
      <text:p text:style-name="P45">L'interessato<text:span text:style-name="T45"> </text:span>può<text:span text:style-name="T64"> </text:span>esercitare<text:span text:style-name="T54"> </text:span>questi<text:span text:style-name="T54"> </text:span>diritti<text:span text:style-name="T45"> </text:span>inviando<text:span text:style-name="T54"> </text:span>una<text:span text:style-name="T54"> </text:span>richiesta<text:span text:style-name="T45"> </text:span>alla<text:span text:style-name="T54"> </text:span>pec<text:span text:style-name="T64"> </text:span>del<text:span text:style-name="T54"> </text:span>Comune<text:span text:style-name="T45"> </text:span>sopra<text:span text:style-name="T54"> </text:span>indicata<text:span text:style-name="T45"> </text:span>nonché<text:span text:style-name="T45"> </text:span>al Responsabile per la Protezione Dati – Si.Qu.Am srl ai recapiti di cui al punto 2 della presente informativa. <text:soft-page-break/>Nell'oggetto<text:span text:style-name="T78"> </text:span>l’interessato<text:span text:style-name="T98"> </text:span>dovrà<text:span text:style-name="T98"> </text:span>specificare<text:span text:style-name="T77"> </text:span>il<text:span text:style-name="T98"> </text:span>diritto<text:span text:style-name="T99"> </text:span>che<text:span text:style-name="T98"> </text:span>si<text:span text:style-name="T99"> </text:span>intende<text:span text:style-name="T98"> </text:span>esercitare,<text:span text:style-name="T98"> </text:span>per<text:span text:style-name="T98"> </text:span>quale<text:span text:style-name="T77"> </text:span>finalità<text:span text:style-name="T98"> </text:span>sa<text:span text:style-name="T98"> </text:span>o<text:span text:style-name="T77"> </text:span><text:span text:style-name="T3">si </text:span>suppone<text:span text:style-name="T73"> </text:span>che<text:span text:style-name="T73"> </text:span>i<text:span text:style-name="T100"> </text:span>suoi<text:span text:style-name="T71"> </text:span>dati<text:span text:style-name="T73"> </text:span>siano<text:span text:style-name="T73"> </text:span>stati<text:span text:style-name="T73"> </text:span>raccolti<text:span text:style-name="T73"> </text:span>dal<text:span text:style-name="T74"> </text:span>Comune<text:span text:style-name="T71"> </text:span>e<text:span text:style-name="T73"> </text:span>dovrà<text:span text:style-name="T73"> </text:span>allegare,<text:span text:style-name="T73"> </text:span>se<text:span text:style-name="T73"> </text:span>la<text:span text:style-name="T73"> </text:span>richiesta<text:span text:style-name="T73"> </text:span>non<text:span text:style-name="T73"> </text:span>proviene<text:span text:style-name="T71"> </text:span>da casella pec intestata all'interessato, un proprio documento di identità.</text:p>
      <text:p text:style-name="P18"/>
      <text:list xml:id="list33741169" text:continue-numbering="true" text:style-name="WWNum4">
        <text:list-item>
          <text:p text:style-name="P74"><text:span text:style-name="T10">Diritto</text:span><text:span text:style-name="T16"> </text:span><text:span text:style-name="T10">di</text:span><text:span text:style-name="T22"> </text:span><text:span text:style-name="T10">reclamo</text:span></text:p>
        </text:list-item>
      </text:list>
      <text:p text:style-name="Text_20_body">L’interessato<text:span text:style-name="T92"> </text:span>potrà<text:span text:style-name="T76"> </text:span>proporre<text:span text:style-name="T92"> </text:span>reclamo<text:span text:style-name="T39"> </text:span>al<text:span text:style-name="T39"> </text:span>Garante<text:span text:style-name="T92"> </text:span>della<text:span text:style-name="T41"> </text:span>privacy<text:span text:style-name="T64"> </text:span>-<text:span text:style-name="T39"> </text:span><text:a xlink:type="simple" xlink:href="http://www.garanteprivacy.it/" text:style-name="Internet_20_link" text:visited-style-name="Visited_20_Internet_20_Link">www.garanteprivacy.it</text:a><text:span text:style-name="T46">.</text:span></text:p>
      <text:p text:style-name="P11"/>
      <text:list xml:id="list33729464" text:continue-numbering="true" text:style-name="WWNum4">
        <text:list-item>
          <text:p text:style-name="P75"><text:span text:style-name="T33">Fonte</text:span><text:span text:style-name="T18"> </text:span><text:span text:style-name="T33">di</text:span><text:span text:style-name="T35"> </text:span><text:span text:style-name="T33">provenienza dei</text:span><text:span text:style-name="T35"> </text:span><text:span text:style-name="T33">dati</text:span></text:p>
        </text:list-item>
      </text:list>
      <text:p text:style-name="Text_20_body">I<text:span text:style-name="T41"> </text:span>dati<text:span text:style-name="T64"> </text:span>personali<text:span text:style-name="T64"> </text:span>sono<text:span text:style-name="T64"> </text:span>conferiti<text:span text:style-name="T64"> </text:span>dall’interessato.<text:span text:style-name="T45"> </text:span>Il<text:span text:style-name="T41"> </text:span>Comune<text:span text:style-name="T41"> </text:span>potrà,<text:span text:style-name="T45"> </text:span>tuttavia,<text:span text:style-name="T45"> </text:span>acquisire<text:span text:style-name="T41"> </text:span>taluni<text:span text:style-name="T64"> </text:span>dati<text:span text:style-name="T64"> </text:span>personali<text:span text:style-name="T41"> </text:span>anche tramite consultazione di pubblici registri, ovvero a seguito di<text:span text:style-name="T5"> </text:span>comunicazione<text:span text:style-name="T7"> </text:span>da parte di pubbliche autorità.</text:p>
      <text:p text:style-name="P11"/>
      <text:list xml:id="list33741438" text:continue-numbering="true" text:style-name="WWNum4">
        <text:list-item>
          <text:p text:style-name="P77"><text:span text:style-name="T33">Conferimento</text:span><text:span text:style-name="T35"> </text:span><text:span text:style-name="T33">dei</text:span><text:span text:style-name="T34"> </text:span><text:span text:style-name="T33">dati</text:span></text:p>
        </text:list-item>
      </text:list>
      <text:p text:style-name="P55">Il<text:span text:style-name="T45"> </text:span>rifiuto<text:span text:style-name="T3"> </text:span>di<text:span text:style-name="T45"> </text:span>fornire<text:span text:style-name="T3"> </text:span>i<text:span text:style-name="T45"> </text:span>dati<text:span text:style-name="T3"> </text:span>richiesti<text:span text:style-name="T3"> </text:span>ovvero<text:span text:style-name="T3"> </text:span>il<text:span text:style-name="T3"> </text:span>consenso<text:span text:style-name="T43"> </text:span>al<text:span text:style-name="T45"> </text:span>trattamento<text:span text:style-name="T43"> </text:span>dei<text:span text:style-name="T45"> </text:span>medesimi<text:span text:style-name="T3"> </text:span>non<text:span text:style-name="T3"> </text:span>consentirà<text:span text:style-name="T3"> </text:span>la<text:span text:style-name="T3"> </text:span>possibilità di adempiere a quanto rappresentato nella presente informativa.</text:p>
      <text:list xml:id="list33737361" text:continue-numbering="true" text:style-name="WWNum4">
        <text:list-item>
          <text:p text:style-name="P76"><text:span text:style-name="T33">Inesistenza</text:span><text:span text:style-name="T36"> </text:span><text:span text:style-name="T33">di</text:span><text:span text:style-name="T35"> </text:span><text:span text:style-name="T33">un</text:span><text:span text:style-name="T35"> </text:span><text:span text:style-name="T33">processo</text:span><text:span text:style-name="T34"> </text:span><text:span text:style-name="T33">decisionale</text:span><text:span text:style-name="T20"> </text:span><text:span text:style-name="T33">automatizzato</text:span></text:p>
        </text:list-item>
      </text:list>
      <text:p text:style-name="P27">Il<text:span text:style-name="T5"> </text:span>Comune non adotta alcun processo automatizzato, ivi inclusa la profilazione di<text:span text:style-name="T5"> </text:span>cui<text:span text:style-name="T5"> </text:span>all'art. 22, paragrafi 1 e 4, GDPR</text:p>
      <text:p text:style-name="P19"/>
      <text:p text:style-name="Text_20_body">Il<text:span text:style-name="T76"> </text:span>modulo,<text:span text:style-name="T64"> </text:span>compilato<text:span text:style-name="T54"> </text:span>in<text:span text:style-name="T54"> </text:span>ogni<text:span text:style-name="T54"> </text:span>sua<text:span text:style-name="T41"> </text:span>parte<text:span text:style-name="T39"> </text:span>e<text:span text:style-name="T39"> </text:span>firmato,<text:span text:style-name="T41"> </text:span>dovrà<text:span text:style-name="T76"> </text:span>essere<text:span text:style-name="T39"> </text:span>riconsegnato<text:span text:style-name="T54"> </text:span>con<text:span text:style-name="T54"> </text:span>le<text:span text:style-name="T76"> </text:span>seguenti<text:span text:style-name="T54"> </text:span><text:span text:style-name="T7">modalità:</text:span></text:p>
      <text:list xml:id="list33750432" text:continue-numbering="true" text:style-name="WWNum4">
        <text:list-item>
          <text:list>
            <text:list-item>
              <text:p text:style-name="P78"><text:span text:style-name="T10">tramite</text:span><text:span text:style-name="T35"> </text:span><text:span text:style-name="T10">PEC</text:span><text:span text:style-name="T34"> </text:span><text:span text:style-name="T10">al</text:span><text:span text:style-name="T18"> </text:span><text:span text:style-name="T10">seguente</text:span><text:span text:style-name="T34"> </text:span><text:span text:style-name="T10">indirizzo:</text:span><text:span text:style-name="T20"> </text:span><text:a xlink:type="simple" xlink:href="mailto:comune.bientina.pi.it@cert.legalmail.it" text:style-name="Internet_20_link" text:visited-style-name="Visited_20_Internet_20_Link"><text:span text:style-name="T47">comune.bientina.pi.it@cert.legalmail.it</text:span></text:a><text:span text:style-name="T48"> </text:span><text:span text:style-name="T10">e</text:span><text:span text:style-name="T34"> </text:span><text:a xlink:type="simple" xlink:href="mailto:cervaldera@pec.it" text:style-name="Internet_20_link" text:visited-style-name="Visited_20_Internet_20_Link"><text:span text:style-name="T47">cervaldera@pec.it</text:span></text:a></text:p>
            </text:list-item>
            <text:list-item>
              <text:p text:style-name="P78"><text:span text:style-name="T10">tramite</text:span><text:span text:style-name="T35"> </text:span><text:span text:style-name="T10">mail</text:span><text:span text:style-name="T36"> </text:span><text:span text:style-name="T10">al seguente</text:span><text:span text:style-name="T35"> </text:span><text:span text:style-name="T10">indirizzo:</text:span><text:span text:style-name="T34"> </text:span><text:a xlink:type="simple" xlink:href="mailto:protocollo@comune.bientina.pi.it" text:style-name="Internet_20_link" text:visited-style-name="Visited_20_Internet_20_Link"><text:span text:style-name="T47">protocollo@comune.bientina.pi.it</text:span></text:a></text:p>
            </text:list-item>
            <text:list-item>
              <text:p text:style-name="P79"><text:span text:style-name="T20">a</text:span><text:span text:style-name="T18"> </text:span><text:span text:style-name="T20">mano</text:span><text:span text:style-name="T18"> </text:span><text:span text:style-name="T20">all’ufficio</text:span><text:span text:style-name="T18"> </text:span><text:span text:style-name="T20">Protocollo</text:span><text:span text:style-name="T18"> </text:span><text:span text:style-name="T20">del</text:span><text:span text:style-name="T18"> </text:span><text:span text:style-name="T20">Comune</text:span><text:span text:style-name="T30"> </text:span><text:span text:style-name="T20">di</text:span><text:span text:style-name="T18"> </text:span><text:span text:style-name="T20">Bientina</text:span><text:span text:style-name="T18"> </text:span><text:span text:style-name="T20">posto</text:span><text:span text:style-name="T18"> </text:span><text:span text:style-name="T20">in</text:span><text:span text:style-name="T18"> </text:span><text:span text:style-name="T20">Piazza</text:span><text:span text:style-name="T30"> </text:span><text:span text:style-name="T20">Vittorio</text:span><text:span text:style-name="T18"> </text:span><text:span text:style-name="T20">Emanuele</text:span><text:span text:style-name="T18"> </text:span><text:span text:style-name="T20">II,</text:span><text:span text:style-name="T10"> </text:span><text:span text:style-name="T20">53</text:span><text:span text:style-name="T35"> </text:span><text:span text:style-name="T20">nelle</text:span><text:span text:style-name="T30"> </text:span><text:span text:style-name="T20">ore</text:span><text:span text:style-name="T30"> </text:span><text:span text:style-name="T20">di apertura al pubblico:</text:span></text:p>
            </text:list-item>
          </text:list>
        </text:list-item>
      </text:list>
      <text:p text:style-name="P20"/>
      <text:list xml:id="list33730898" text:continue-numbering="true" text:style-name="WWNum4">
        <text:list-item>
          <text:list>
            <text:list-item>
              <text:list>
                <text:list-item>
                  <text:p text:style-name="P80"><text:span text:style-name="T20">Dal</text:span><text:span text:style-name="T16"> </text:span><text:span text:style-name="T20">lunedì</text:span><text:span text:style-name="T29"> </text:span><text:span text:style-name="T20">al</text:span><text:span text:style-name="T38"> </text:span><text:span text:style-name="T20">venerdì</text:span><text:span text:style-name="T28"> </text:span><text:span text:style-name="T20">dalle</text:span><text:span text:style-name="T16"> </text:span><text:span text:style-name="T20">ore</text:span><text:span text:style-name="T28"> </text:span><text:span text:style-name="T20">9:00</text:span><text:span text:style-name="T38"> </text:span><text:span text:style-name="T20">alle</text:span><text:span text:style-name="T22"> </text:span><text:span text:style-name="T20">ore</text:span><text:span text:style-name="T16"> </text:span><text:span text:style-name="T33">13:00</text:span></text:p>
                </text:list-item>
                <text:list-item>
                  <text:p text:style-name="P81"><text:span text:style-name="T20">Martedì</text:span><text:span text:style-name="T22"> </text:span><text:span text:style-name="T20">dalle</text:span><text:span text:style-name="T29"> </text:span><text:span text:style-name="T20">ore</text:span><text:span text:style-name="T16"> </text:span><text:span text:style-name="T20">15:30</text:span><text:span text:style-name="T38"> </text:span><text:span text:style-name="T20">alle</text:span><text:span text:style-name="T29"> </text:span><text:span text:style-name="T20">ore</text:span><text:span text:style-name="T29"> </text:span><text:span text:style-name="T33">17:30</text:span></text:p>
                </text:list-item>
              </text:list>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Lucida Sans1" svg:font-family="'Lucida Sans'" style:font-family-generic="swiss"/>
    <style:font-face style:name="Calibri" svg:font-family="Calibri"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adornments="Regular" style:font-family-generic="swiss" style:font-pitch="variable"/>
    <style:font-face style:name="Arial MT" svg:font-family="'Arial MT'" style:font-family-generic="system" style:font-pitch="variable"/>
    <style:font-face style:name="Calibri2"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fo:font-size="11pt" fo:language="en" fo:country="US" style:font-size-asian="11pt" style:language-asian="en" style:country-asian="US" style:font-size-complex="11pt" style:language-complex="ar" style:country-complex="SA"/>
    </style:default-style>
    <style:default-style style:family="paragraph">
      <style:paragraph-properties fo:margin-left="0cm" fo:margin-right="0cm" fo:margin-top="0cm" fo:margin-bottom="0cm" fo:line-height="100%" fo:text-align="start" style:justify-single-word="false" fo:orphans="0" fo:widows="0" fo:hyphenation-ladder-count="no-limit" fo:text-indent="0cm" style:auto-text-indent="false" style:text-autospace="ideograph-alpha" style:punctuation-wrap="hanging" style:line-break="strict" style:tab-stop-distance="1.27cm" style:writing-mode="page"/>
      <style:text-properties style:use-window-font-color="true" style:font-name="Calibri" fo:font-size="11pt" fo:language="en" fo:country="US" style:font-name-asian="SimSun" style:font-size-asian="11pt" style:language-asian="en" style:country-asian="US" style:font-name-complex="Calibri2"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Calibri" fo:language="it" fo:country="IT" style:font-name-asian="Calibri2" style:language-asian="en" style:country-asian="US" style:font-name-complex="Calibri2"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margin-left="0.247cm" fo:margin-right="0cm" fo:text-indent="0cm" style:auto-text-indent="false"/>
      <style:text-properties style:font-name="Calibri" fo:font-size="11pt" fo:language="it" fo:country="IT" style:font-name-asian="Calibri2" style:font-size-asian="11pt" style:language-asian="en" style:country-asian="US" style:font-name-complex="Calibri2" style:font-size-complex="11pt" style:language-complex="ar" style:country-complex="SA"/>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list-style-name="">
      <style:paragraph-properties fo:margin-left="1.517cm" fo:margin-right="0cm" fo:text-align="justify" style:justify-single-word="false" fo:text-indent="-0.395cm" style:auto-text-indent="false"/>
      <style:text-properties style:font-name="Calibri" fo:language="it" fo:country="IT" style:font-name-asian="Calibri2" style:language-asian="en" style:country-asian="US" style:font-name-complex="Calibri2" style:language-complex="ar" style:country-complex="SA"/>
    </style:style>
    <style:style style:name="Table_20_Paragraph" style:display-name="Table Paragraph" style:family="paragraph" style:parent-style-name="Standard" style:default-outline-level="" style:list-style-name="">
      <style:text-properties fo:language="it" fo:country="IT" style:language-asian="en" style:country-asian="US" style:language-complex="ar" style:country-complex="SA"/>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ListLabel_20_1" style:display-name="ListLabel 1" style:family="text">
      <style:text-properties fo:font-size="11pt" fo:letter-spacing="-0.004cm" fo:language="it" fo:country="IT" fo:font-style="normal" fo:font-weight="normal" style:font-name-asian="Calibri2" style:font-size-asian="11pt" style:language-asian="en" style:country-asian="US" style:font-style-asian="normal" style:font-weight-asian="normal" style:font-name-complex="Calibri2" style:font-size-complex="11pt" style:language-complex="ar" style:country-complex="SA" style:font-style-complex="normal" style:font-weight-complex="normal" style:text-scale="100%"/>
    </style:style>
    <style:style style:name="ListLabel_20_2" style:display-name="ListLabel 2" style:family="text">
      <style:text-properties fo:font-size="11pt" fo:letter-spacing="normal" fo:language="it" fo:country="IT" fo:font-style="normal" fo:font-weight="normal" style:font-name-asian="Calibri2" style:font-size-asian="11pt" style:language-asian="en" style:country-asian="US" style:font-style-asian="normal" style:font-weight-asian="normal" style:font-name-complex="Calibri2" style:font-size-complex="11pt" style:language-complex="ar" style:country-complex="SA" style:font-style-complex="normal" style:font-weight-complex="normal" style:text-scale="98%"/>
    </style:style>
    <style:style style:name="ListLabel_20_3" style:display-name="ListLabel 3" style:family="text">
      <style:text-properties fo:font-size="11pt" fo:letter-spacing="normal" fo:language="it" fo:country="IT" fo:font-style="normal" fo:font-weight="normal" style:font-name-asian="Calibri2" style:font-size-asian="11pt" style:language-asian="en" style:country-asian="US" style:font-style-asian="normal" style:font-weight-asian="normal" style:font-name-complex="Calibri2" style:font-size-complex="11pt" style:language-complex="ar" style:country-complex="SA" style:font-style-complex="normal" style:font-weight-complex="normal" style:text-scale="100%"/>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font-size="11pt" fo:letter-spacing="-0.004cm" fo:language="it" fo:country="IT" fo:font-style="normal" fo:font-weight="normal" style:font-name-asian="Arial MT" style:font-size-asian="11pt" style:language-asian="en" style:country-asian="US" style:font-style-asian="normal" style:font-weight-asian="normal" style:font-name-complex="Arial MT" style:font-size-complex="11pt" style:language-complex="ar" style:country-complex="SA" style:font-style-complex="normal" style:font-weight-complex="normal" style:text-scale="100%"/>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4">
      <text:list-level-style-number text:level="1" text:style-name="ListLabel_20_1" style:num-suffix="-" style:num-format="1" text:start-value="2">
        <style:list-level-properties text:list-level-position-and-space-mode="label-alignment">
          <style:list-level-label-alignment text:label-followed-by="listtab" fo:text-indent="-0.399cm" fo:margin-left="0.646cm"/>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755cm" fo:margin-left="1.002cm"/>
        </style:list-level-properties>
      </text:list-level-style-number>
      <text:list-level-style-bullet text:level="3" text:style-name="ListLabel_20_3" style:num-suffix="•" text:bullet-char="•">
        <style:list-level-properties text:list-level-position-and-space-mode="label-alignment">
          <style:list-level-label-alignment text:label-followed-by="listtab" fo:text-indent="-1.293cm" fo:margin-left="2.789cm"/>
        </style:list-level-properties>
        <style:text-properties style:font-name="Calibri1"/>
      </text:list-level-style-bullet>
      <text:list-level-style-bullet text:level="4" text:style-name="ListLabel_20_4" style:num-suffix="•" text:bullet-char="•">
        <style:list-level-properties text:list-level-position-and-space-mode="label-alignment">
          <style:list-level-label-alignment text:label-followed-by="listtab" fo:text-indent="-1.293cm" fo:margin-left="4.625cm"/>
        </style:list-level-properties>
      </text:list-level-style-bullet>
      <text:list-level-style-bullet text:level="5" text:style-name="ListLabel_20_4" style:num-suffix="•" text:bullet-char="•">
        <style:list-level-properties text:list-level-position-and-space-mode="label-alignment">
          <style:list-level-label-alignment text:label-followed-by="listtab" fo:text-indent="-1.293cm" fo:margin-left="6.465cm"/>
        </style:list-level-properties>
      </text:list-level-style-bullet>
      <text:list-level-style-bullet text:level="6" text:style-name="ListLabel_20_4" style:num-suffix="•" text:bullet-char="•">
        <style:list-level-properties text:list-level-position-and-space-mode="label-alignment">
          <style:list-level-label-alignment text:label-followed-by="listtab" fo:text-indent="-1.293cm" fo:margin-left="8.304cm"/>
        </style:list-level-properties>
      </text:list-level-style-bullet>
      <text:list-level-style-bullet text:level="7" text:style-name="ListLabel_20_4" style:num-suffix="•" text:bullet-char="•">
        <style:list-level-properties text:list-level-position-and-space-mode="label-alignment">
          <style:list-level-label-alignment text:label-followed-by="listtab" fo:text-indent="-1.293cm" fo:margin-left="10.144cm"/>
        </style:list-level-properties>
      </text:list-level-style-bullet>
      <text:list-level-style-bullet text:level="8" text:style-name="ListLabel_20_4" style:num-suffix="•" text:bullet-char="•">
        <style:list-level-properties text:list-level-position-and-space-mode="label-alignment">
          <style:list-level-label-alignment text:label-followed-by="listtab" fo:text-indent="-1.293cm" fo:margin-left="11.984cm"/>
        </style:list-level-properties>
      </text:list-level-style-bullet>
      <text:list-level-style-bullet text:level="9" text:style-name="ListLabel_20_4" style:num-suffix="•" text:bullet-char="•">
        <style:list-level-properties text:list-level-position-and-space-mode="label-alignment">
          <style:list-level-label-alignment text:label-followed-by="listtab" fo:text-indent="-1.293cm" fo:margin-left="13.8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style:num-suffix="●" text:bullet-char="●">
        <style:list-level-properties text:list-level-position-and-space-mode="label-alignment">
          <style:list-level-label-alignment text:label-followed-by="listtab" fo:text-indent="-0.564cm" fo:margin-left="1.517cm"/>
        </style:list-level-properties>
        <style:text-properties style:font-name="Calibri1"/>
      </text:list-level-style-bullet>
      <text:list-level-style-bullet text:level="2" text:style-name="ListLabel_20_4" style:num-suffix="•" text:bullet-char="•">
        <style:list-level-properties text:list-level-position-and-space-mode="label-alignment">
          <style:list-level-label-alignment text:label-followed-by="listtab" fo:text-indent="-0.564cm" fo:margin-left="3.115cm"/>
        </style:list-level-properties>
      </text:list-level-style-bullet>
      <text:list-level-style-bullet text:level="3" text:style-name="ListLabel_20_4" style:num-suffix="•" text:bullet-char="•">
        <style:list-level-properties text:list-level-position-and-space-mode="label-alignment">
          <style:list-level-label-alignment text:label-followed-by="listtab" fo:text-indent="-0.564cm" fo:margin-left="4.713cm"/>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564cm" fo:margin-left="6.311cm"/>
        </style:list-level-properties>
      </text:list-level-style-bullet>
      <text:list-level-style-bullet text:level="5" text:style-name="ListLabel_20_4" style:num-suffix="•" text:bullet-char="•">
        <style:list-level-properties text:list-level-position-and-space-mode="label-alignment">
          <style:list-level-label-alignment text:label-followed-by="listtab" fo:text-indent="-0.564cm" fo:margin-left="7.909cm"/>
        </style:list-level-properties>
      </text:list-level-style-bullet>
      <text:list-level-style-bullet text:level="6" text:style-name="ListLabel_20_4" style:num-suffix="•" text:bullet-char="•">
        <style:list-level-properties text:list-level-position-and-space-mode="label-alignment">
          <style:list-level-label-alignment text:label-followed-by="listtab" fo:text-indent="-0.564cm" fo:margin-left="9.509cm"/>
        </style:list-level-properties>
      </text:list-level-style-bullet>
      <text:list-level-style-bullet text:level="7" text:style-name="ListLabel_20_4" style:num-suffix="•" text:bullet-char="•">
        <style:list-level-properties text:list-level-position-and-space-mode="label-alignment">
          <style:list-level-label-alignment text:label-followed-by="listtab" fo:text-indent="-0.564cm" fo:margin-left="11.107cm"/>
        </style:list-level-properties>
      </text:list-level-style-bullet>
      <text:list-level-style-bullet text:level="8" text:style-name="ListLabel_20_4" style:num-suffix="•" text:bullet-char="•">
        <style:list-level-properties text:list-level-position-and-space-mode="label-alignment">
          <style:list-level-label-alignment text:label-followed-by="listtab" fo:text-indent="-0.564cm" fo:margin-left="12.705cm"/>
        </style:list-level-properties>
      </text:list-level-style-bullet>
      <text:list-level-style-bullet text:level="9" text:style-name="ListLabel_20_4" style:num-suffix="•" text:bullet-char="•">
        <style:list-level-properties text:list-level-position-and-space-mode="label-alignment">
          <style:list-level-label-alignment text:label-followed-by="listtab" fo:text-indent="-0.564cm" fo:margin-left="14.30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635cm" fo:margin-left="1.517cm"/>
        </style:list-level-properties>
      </text:list-level-style-number>
      <text:list-level-style-bullet text:level="2" text:style-name="ListLabel_20_4" style:num-suffix="•" text:bullet-char="•">
        <style:list-level-properties text:list-level-position-and-space-mode="label-alignment">
          <style:list-level-label-alignment text:label-followed-by="listtab" fo:text-indent="-0.635cm" fo:margin-left="3.115cm"/>
        </style:list-level-properties>
      </text:list-level-style-bullet>
      <text:list-level-style-bullet text:level="3" text:style-name="ListLabel_20_4" style:num-suffix="•" text:bullet-char="•">
        <style:list-level-properties text:list-level-position-and-space-mode="label-alignment">
          <style:list-level-label-alignment text:label-followed-by="listtab" fo:text-indent="-0.635cm" fo:margin-left="4.713cm"/>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635cm" fo:margin-left="6.311cm"/>
        </style:list-level-properties>
      </text:list-level-style-bullet>
      <text:list-level-style-bullet text:level="5" text:style-name="ListLabel_20_4" style:num-suffix="•" text:bullet-char="•">
        <style:list-level-properties text:list-level-position-and-space-mode="label-alignment">
          <style:list-level-label-alignment text:label-followed-by="listtab" fo:text-indent="-0.635cm" fo:margin-left="7.909cm"/>
        </style:list-level-properties>
      </text:list-level-style-bullet>
      <text:list-level-style-bullet text:level="6" text:style-name="ListLabel_20_4" style:num-suffix="•" text:bullet-char="•">
        <style:list-level-properties text:list-level-position-and-space-mode="label-alignment">
          <style:list-level-label-alignment text:label-followed-by="listtab" fo:text-indent="-0.635cm" fo:margin-left="9.509cm"/>
        </style:list-level-properties>
      </text:list-level-style-bullet>
      <text:list-level-style-bullet text:level="7" text:style-name="ListLabel_20_4" style:num-suffix="•" text:bullet-char="•">
        <style:list-level-properties text:list-level-position-and-space-mode="label-alignment">
          <style:list-level-label-alignment text:label-followed-by="listtab" fo:text-indent="-0.635cm" fo:margin-left="11.107cm"/>
        </style:list-level-properties>
      </text:list-level-style-bullet>
      <text:list-level-style-bullet text:level="8" text:style-name="ListLabel_20_4" style:num-suffix="•" text:bullet-char="•">
        <style:list-level-properties text:list-level-position-and-space-mode="label-alignment">
          <style:list-level-label-alignment text:label-followed-by="listtab" fo:text-indent="-0.635cm" fo:margin-left="12.705cm"/>
        </style:list-level-properties>
      </text:list-level-style-bullet>
      <text:list-level-style-bullet text:level="9" text:style-name="ListLabel_20_4" style:num-suffix="•" text:bullet-char="•">
        <style:list-level-properties text:list-level-position-and-space-mode="label-alignment">
          <style:list-level-label-alignment text:label-followed-by="listtab" fo:text-indent="-0.635cm" fo:margin-left="14.30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3" style:num-suffix="□" text:bullet-char="□">
        <style:list-level-properties text:list-level-position-and-space-mode="label-alignment">
          <style:list-level-label-alignment text:label-followed-by="listtab" fo:text-indent="-0.326cm" fo:margin-left="1.843cm"/>
        </style:list-level-properties>
        <style:text-properties style:font-name="Calibri1"/>
      </text:list-level-style-bullet>
      <text:list-level-style-bullet text:level="2" text:style-name="ListLabel_20_4" style:num-suffix="•" text:bullet-char="•">
        <style:list-level-properties text:list-level-position-and-space-mode="label-alignment">
          <style:list-level-label-alignment text:label-followed-by="listtab" fo:text-indent="-0.326cm" fo:margin-left="3.401cm"/>
        </style:list-level-properties>
      </text:list-level-style-bullet>
      <text:list-level-style-bullet text:level="3" text:style-name="ListLabel_20_4" style:num-suffix="•" text:bullet-char="•">
        <style:list-level-properties text:list-level-position-and-space-mode="label-alignment">
          <style:list-level-label-alignment text:label-followed-by="listtab" fo:text-indent="-0.326cm" fo:margin-left="4.967cm"/>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326cm" fo:margin-left="6.533cm"/>
        </style:list-level-properties>
      </text:list-level-style-bullet>
      <text:list-level-style-bullet text:level="5" text:style-name="ListLabel_20_4" style:num-suffix="•" text:bullet-char="•">
        <style:list-level-properties text:list-level-position-and-space-mode="label-alignment">
          <style:list-level-label-alignment text:label-followed-by="listtab" fo:text-indent="-0.326cm" fo:margin-left="8.1cm"/>
        </style:list-level-properties>
      </text:list-level-style-bullet>
      <text:list-level-style-bullet text:level="6" text:style-name="ListLabel_20_4" style:num-suffix="•" text:bullet-char="•">
        <style:list-level-properties text:list-level-position-and-space-mode="label-alignment">
          <style:list-level-label-alignment text:label-followed-by="listtab" fo:text-indent="-0.326cm" fo:margin-left="9.668cm"/>
        </style:list-level-properties>
      </text:list-level-style-bullet>
      <text:list-level-style-bullet text:level="7" text:style-name="ListLabel_20_4" style:num-suffix="•" text:bullet-char="•">
        <style:list-level-properties text:list-level-position-and-space-mode="label-alignment">
          <style:list-level-label-alignment text:label-followed-by="listtab" fo:text-indent="-0.326cm" fo:margin-left="11.234cm"/>
        </style:list-level-properties>
      </text:list-level-style-bullet>
      <text:list-level-style-bullet text:level="8" text:style-name="ListLabel_20_4" style:num-suffix="•" text:bullet-char="•">
        <style:list-level-properties text:list-level-position-and-space-mode="label-alignment">
          <style:list-level-label-alignment text:label-followed-by="listtab" fo:text-indent="-0.326cm" fo:margin-left="12.801cm"/>
        </style:list-level-properties>
      </text:list-level-style-bullet>
      <text:list-level-style-bullet text:level="9" text:style-name="ListLabel_20_4" style:num-suffix="•" text:bullet-char="•">
        <style:list-level-properties text:list-level-position-and-space-mode="label-alignment">
          <style:list-level-label-alignment text:label-followed-by="listtab" fo:text-indent="-0.326cm" fo:margin-left="14.36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margin-left="0cm" fo:margin-right="0cm" fo:line-height="5%" fo:text-indent="0cm" style:auto-text-inden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681cm" fo:margin-bottom="2.254cm" fo:margin-left="1.75cm" fo:margin-right="1.75cm" style:writing-mode="lr-tb" style:layout-grid-color="#c0c0c0" style:layout-grid-lines="24765"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321cm" fo:margin-left="0cm" fo:margin-right="0cm" fo:margin-top="0.22cm" style:dynamic-spacing="true"/>
      </style:footer-style>
    </style:page-layout>
    <style:page-layout style:name="Mpm3">
      <style:page-layout-properties fo:page-width="21.001cm" fo:page-height="29.7cm" style:num-format="1" style:print-orientation="portrait" fo:margin-top="1.799cm" fo:margin-bottom="2.254cm" fo:margin-left="1.75cm" fo:margin-right="1.75cm" style:writing-mode="lr-tb" style:layout-grid-color="#c0c0c0" style:layout-grid-lines="25647"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321cm" fo:margin-left="0cm" fo:margin-right="0cm" fo:margin-top="0.22cm" style:dynamic-spacing="true"/>
      </style:footer-style>
    </style:page-layout>
  </office:automatic-styles>
  <office:master-styles>
    <style:master-page style:name="Standard" style:page-layout-name="Mpm1"/>
    <style:master-page style:name="Converted1" style:page-layout-name="Mpm2">
      <style:footer>
        <text:p text:style-name="MP1"/>
      </style:footer>
    </style:master-page>
    <style:master-page style:name="Converted2" style:page-layout-name="Mpm3">
      <style:footer>
        <text:p text:style-name="Footer"/>
      </style:footer>
    </style:master-page>
    <style:master-page style:name="Converted3" style:page-layout-name="Mpm3">
      <style:footer>
        <text:p text:style-name="Footer"/>
      </style:footer>
    </style:master-page>
    <style:master-page style:name="Converted4" style:page-layout-name="M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Elisa Rinaldi</meta:initial-creator>
    <dc:title>Microsoft Word - Allegato B</dc:title>
    <meta:creation-date>2026-08-07T11:42:47</meta:creation-date>
    <dc:date>2026-08-07T13:46:21.82</dc:date>
    <meta:editing-duration>P0D</meta:editing-duration>
    <meta:generator>OpenOffice/4.1.15$Win32 OpenOffice.org_project/4115m2$Build-9813</meta:generator>
    <meta:document-statistic meta:table-count="0" meta:image-count="0" meta:object-count="0" meta:page-count="5" meta:paragraph-count="106" meta:word-count="1838" meta:character-count="13999"/>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